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en het vervangen van de gevelkozijnen, Nicolaas Sopingiusstraat 23 te Utrecht,  HZ_WABO-23-1993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icolaas Sopingiusstraat 23 te Utrecht</text:p>
            <text:p text:style-name="common-al">HZ_WABO-23-19930</text:p>
            <text:p text:style-name="common-al">Toelichting: het bouwen van een dakopbouw en het vervangen van de gevelkozijnen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3480</text:span><text:line-break/><text:date style:data-style-name="dag" text:fixed="true" text:date-value="2023-09-13"/><text:line-break/><text:date style:data-style-name="jaar" text:fixed="true" text:date-value="2023-09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3480</text:span><text:date style:data-style-name="nicedate" text:fixed="true" text:date-value="2023-09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3480</text:span><text:date style:data-style-name="nicedate" text:fixed="true" text:date-value="2023-09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opbouw en het vervangen van de gevelkozijnen, Nicolaas Sopingiusstraat 23 te Utrecht,  HZ_WABO-23-19930</meta:user-defined>
    <meta:user-defined meta:name="DCTERMS.W3CDTF/DCTERMS.available">2023-09-13</meta:user-defined>
    <meta:user-defined meta:name="DCTERMS.W3CDTF/OVERHEIDop.jaargang">2023</meta:user-defined>
    <meta:user-defined meta:name="OVERHEIDop.publicationIssue">393480</meta:user-defined>
    <meta:user-defined meta:name="OVERHEIDop.GmbID/DC.identifier">gmb-2023-393480</meta:user-defined>
    <meta:user-defined meta:name="OVERHEIDop.versieInformatie"/>
  </office:meta>
</office:document-meta>
</file>