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verwijderen van een schoorsteen, Looplantsoen 94 te Utrecht,  HZ_WABO-23-253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oplantsoen 94 te Utrecht</text:p>
            <text:p text:style-name="common-al">HZ_WABO-23-25356</text:p>
            <text:p text:style-name="common-al">Toelichting: het bouwen van een dakopbouw en het verwijderen van een schoorste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459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59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3459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het verwijderen van een schoorsteen, Looplantsoen 94 te Utrecht,  HZ_WABO-23-25356</meta:user-defined>
    <meta:user-defined meta:name="DCTERMS.W3CDTF/DCTERMS.available">2023-09-13</meta:user-defined>
    <meta:user-defined meta:name="DCTERMS.W3CDTF/OVERHEIDop.jaargang">2023</meta:user-defined>
    <meta:user-defined meta:name="OVERHEIDop.publicationIssue">393459</meta:user-defined>
    <meta:user-defined meta:name="OVERHEIDop.GmbID/DC.identifier">gmb-2023-393459</meta:user-defined>
    <meta:user-defined meta:name="OVERHEIDop.versieInformatie"/>
  </office:meta>
</office:document-meta>
</file>