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jeenkomst over Wet kwaliteitsborging voor bouw</text:p>
      <text:section text:name="regeling_id1-3-2" text:style-name="regeling">
        <text:section text:name="aanhef_id1-3-2-1" text:style-name="aanhef">
          <text:section text:name="preambule_id1-3-2-1-1" text:style-name="preambule">
            <text:p text:style-name="al"/>
            <text:p text:style-name="al">Vanaf 1 januari 2024 wordt bouwen anders. Want dan treedt de Wet kwaliteitsborging voor bouwen (Wkb) in werking. Hierdoor gaan er een aantal zaken voor aannemers en zzp’ers veranderen. </text:p>
            <text:p text:style-name="al"/>
            <text:p text:style-name="al">Wij houden een informatiebijeenkomst in het gemeentehuis in Rijssen op donderdag 12 oktober 2023, van 18.30 tot 20.30 uur (inloop vanaf 18.15 uur). We gaan het dan hebben over het effect van de Wkb voor mkb-aannemers en zzp’ers. Ook vertellen we hoe zij zich nu al kunnen voorbereiden.</text:p>
            <text:p text:style-name="al"/>
            <text:p text:style-name="al">U kunt zich voor de bijeenkomst aanmelden via <text:a xlink:href="http://www.rijssen-holten.nl/bijeenkomstwkb" xlink:type="simple">www.rijssen-holten.nl/bijeenkomstwkb</text:a>. Heeft u vragen? Bel dan naar (0548) 85 46 15 of mail naar <text:a xlink:href="mailto:d.holtslag@rijssen-holten.nl" xlink:type="simple">d.holtslag@rijssen-holten.nl</text:a>.</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3396</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396</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396</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37/2023</meta:user-defined>
    <dc:language>nl</dc:language>
    <meta:user-defined meta:name="OVERHEIDop.locatietype/OVERHEIDop.gebiedsmarkering">Gemeente</meta:user-defined>
    <meta:user-defined meta:name="DC.title">Bijeenkomst over Wet kwaliteitsborging voor bouw</meta:user-defined>
    <meta:user-defined meta:name="DCTERMS.W3CDTF/DCTERMS.available">2023-09-13</meta:user-defined>
    <meta:user-defined meta:name="DCTERMS.W3CDTF/OVERHEIDop.jaargang">2023</meta:user-defined>
    <meta:user-defined meta:name="OVERHEIDop.publicationIssue">393396</meta:user-defined>
    <meta:user-defined meta:name="OVERHEIDop.GmbID/DC.identifier">gmb-2023-393396</meta:user-defined>
    <meta:user-defined meta:name="OVERHEIDop.versieInformatie"/>
  </office:meta>
</office:document-meta>
</file>