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ingekomen aanvraag voor een omgevingsvergunning Z-HZ_WABO-2023-03287 Quinten Matsijsstraat 3 te Tilburg, vervangen van een dakkapel, 6 september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3-03287 - I - Quinten Matsijsstraat 3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2865</text:span><text:line-break/><text:date style:data-style-name="dag" text:fixed="true" text:date-value="2023-09-12"/><text:line-break/><text:date style:data-style-name="jaar" text:fixed="true" text:date-value="2023-09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2865</text:span><text:date style:data-style-name="nicedate" text:fixed="true" text:date-value="2023-09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2865</text:span><text:date style:data-style-name="nicedate" text:fixed="true" text:date-value="2023-09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ingekomen aanvraag voor een omgevingsvergunning Z-HZ_WABO-2023-03287 Quinten Matsijsstraat 3 te Tilburg, vervangen van een dakkapel, 6 september 2023</meta:user-defined>
    <meta:user-defined meta:name="DCTERMS.W3CDTF/DCTERMS.available">2023-09-12</meta:user-defined>
    <meta:user-defined meta:name="DCTERMS.W3CDTF/OVERHEIDop.jaargang">2023</meta:user-defined>
    <meta:user-defined meta:name="OVERHEIDop.publicationIssue">392865</meta:user-defined>
    <meta:user-defined meta:name="OVERHEIDop.GmbID/DC.identifier">gmb-2023-392865</meta:user-defined>
    <meta:user-defined meta:name="OVERHEIDop.versieInformatie"/>
  </office:meta>
</office:document-meta>
</file>