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kendmaking ontwerpbestemmingsplan ‘Heeswijk 109A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bekend dat het ontwerpbestemmingsplan ‘Heeswijk 109A Montfoort’ (NL.IMRO.0335.BPheeswijk 109A-ON01) ter inzage wordt gelegd, samen met:</text:p>
            <text:list text:style-name="id1-3-2-1-1-2">
              <text:list-item text:style-override="id1-3-2-1-1-2-1">
                <text:number>1.</text:number>
                <text:p text:style-name="al">het bij de plantoelichting behorende landschappelijk inrichtingsplan; </text:p>
              </text:list-item>
              <text:list-item text:style-override="id1-3-2-1-1-2-2">
                <text:number>2.</text:number>
                <text:p text:style-name="al">de aanmeldingsnotitie in verband met m.e.r.-beoordelingsbesluit;</text:p>
              </text:list-item>
              <text:list-item text:style-override="id1-3-2-1-1-2-3">
                <text:number>3.</text:number>
                <text:p text:style-name="al">het ontwerpbesluit hogere waarden;</text:p>
              </text:list-item>
              <text:list-item text:style-override="id1-3-2-1-1-2-4">
                <text:number>4.</text:number>
                <text:p text:style-name="al">de zakelijke beschrijving anterieure overeenkomst.</text:p>
              </text:list-item>
            </text:list>
            <text:p text:style-name="common-al">Het ontwerpbestemmingsplan heeft betrekking op het perceel Heeswijk 109A Montfoort dat nu een bedrijfsbestemming heeft. De bedrijfsbebouwing zal worden gesloopt en worden vervangen door een woning. Daartoe wordt de bestemming Bedrijf vervangen door de bestemming Wonen.</text:p>
            <text:p text:style-name="common-al">
            <text:span text:style-name="nadrukvet">Inzage</text:span>
          </text:p>
            <text:p text:style-name="common-al">Het ontwerpbestemmingsplan ‘Heeswijk 109A Montfoort’ ligt met genoemde stukken met ingang van woensdag 13 september 2023 tot en met dinsdag 24 oktober 2023 gedurende een termijn van zes weken voor iedereen ter inzage bij het Klantcontactcentrum in het stadskantoor van Montfoort, Kasteelplein 5. Daarnaast is het plan digitaal te raadplegen via de gemeentelijke website en <text:a xlink:href="http://www.ruimtelijkeplannen.nl" xlink:type="simple">www.ruimtelijkeplannen.nl</text:a> (IDN: NL.IMRO.0335.BPheeswijk 109A-ON01).</text:p>
            <text:p text:style-name="common-al">
            <text:span text:style-name="nadrukvet">Indienen zienswijze</text:span>
          </text:p>
            <text:p text:style-name="common-al">Tijdens de inzagetermijn kan iedereen een zienswijze naar voren brengen over het ontwerpplan. Voor het ontwerpbesluit hogere waarden geldt dat alleen belanghebbenden een zienswijze naar voren kunnen brengen. U kunt uw schriftelijke zienswijze richten aan het college van burgemeester en wethouders van Montfoort, Postbus 41, 3417 ZG Montfoort, onder vermelding van ‘Zienswijze obp Heeswijk 109A Montfoort’ of ‘Zienswijze ob hw’.</text:p>
            <text:p text:style-name="common-al">De zienswijze moet in ieder geval voorzien zijn van naam en adresgegevens, een inhoudelijke motivering en uw handtekening. </text:p>
            <text:p text:style-name="common-al">Voor meer informatie of voor het indienen van een mondelinge zienswijze kunt u contact opnemen met de heer H. de Vries van de gemeente Montfoort via 0348 - 476 400 of via <text:a xlink:href="mailto:RO@Montfoort.nl" xlink:type="simple">RO@Montfoort.nl</text:a>.</text:p>
            <text:p text:style-name="common-al">
            <text:span text:style-name="nadrukvet">Bekendmaking m.e.r.-beoordelingsbesluit </text:span>
          </text:p>
            <text:p text:style-name="common-al">Burgemeester en wethouders maken bekend dat geen milieueffectrapport (MER) vereist is. Op basis van de Wet milieubeheer in samenhang met het Besluit milieueffectrapportage dient voor bepaalde besluiten een m.e.r.-beoordeling uitgevoerd te worden om na te gaan of een MER moet worden opgesteld. In het m.e.r.-beoordelingsbesluit voor het ontwerpbestemmingsplan ‘Heeswijk 109A Montfoort’ wordt vastgesteld dat dit niet nodig is. De motivering hiervoor is opgenomen in de toelichting van het ontwerpbestemmingsplan en de aanmeldingsnotitie van 7 april 2023. Op grond van artikel 6:3 van de Algemene wet bestuursrecht wordt dit m.e.r.-beoordelingsbesluit beschouwd als een voorbereidingshandeling waartegen geen bezwaar of beroep open staat, tenzij het de belanghebbende, los van het voor te bereiden besluit, rechtstreeks in zijn belang treft. In dat geval wordt voor de termijn voor het naar voren brengen van zienswijzen verwezen naar de procedure van het ontwerpbestemmingsplan.</text:p>
            <text:p text:style-name="common-al">
            <text:span text:style-name="nadrukvet">Bekendmaking ontwerpbesluit hogere waarden</text:span>
          </text:p>
            <text:p text:style-name="common-al">Burgemeester en wethouders maken bekend dat gelijktijdig met het ontwerpbestemmingsplan het ontwerpbesluit hogere waarden ter inzage wordt gelegd gedurende de termijn waarin het ontwerpplan ter inzage ligt. Uit het akoestisch onderzoek is gebleken dat de wettelijke voorkeurswaarde voor geluid van 48dB wordt overschreden vanwege het wegverkeer op de N228. Omdat maatregelen ter vermindering van de geluidsbelasting niet voor de hand liggen omdat deze niet kosteneffectief zijn, moet voor de woning ontheffing worden verleend van de voorkeurswaarde en een hogere waarde worden vastgesteld. Voor de termijn voor het naar voren brengen van zienswijzen tegen dit besluit wordt verwezen naar de procedure van het ontwerpbestemmingsplan. Alleen belanghebbenden kunnen een zienswijze tegen het ontwerpbesluit hogere waarden naar voren brengen.</text:p>
            <text:p text:style-name="common-al">
            <text:span text:style-name="nadrukvet">Bekendmaking anterieure overeenkomst</text:span>
          </text:p>
            <text:p text:style-name="last-al">Burgemeester en wethouders maken bekend dat de gemeente Montfoort een anterieure overeenkomst ingevolge artikel 6.24 lid 1 Wet ruimtelijke ordening heeft gesloten voor het perceel kadastraal bekend gemeente Linschoten, sectie B nr. 1741, gelegen op Heeswijk 109A te Montfoort. De anterieure overeenkomst betreft een overeenkomst voor grondexploitatie in verband met de herziening van het bestemmingsplan voor het veranderen van de bedrijfsbestemming in een woonbestemming. De zakelijke beschrijving van de anterieure overeenkomst ligt gelijktijdig met het ontwerpbestemmingsplan ter inzage. Tegen de gesloten anterieure overeenkomst en de zakelijke beschrijving van de inhoud daarvan kunnen geen zienswijzen naar voren worden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92448</text:span><text:line-break/><text:date style:data-style-name="dag" text:fixed="true" text:date-value="2023-09-12"/><text:line-break/><text:date style:data-style-name="jaar" text:fixed="true" text:date-value="2023-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2448</text:span><text:date style:data-style-name="nicedate" text:fixed="true" text:date-value="2023-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2448</text:span><text:date style:data-style-name="nicedate" text:fixed="true" text:date-value="2023-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heeswijk109A-ON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ontwerpbestemmingsplan ‘Heeswijk 109A Montfoort’</meta:user-defined>
    <meta:user-defined meta:name="DCTERMS.W3CDTF/DCTERMS.available">2023-09-12</meta:user-defined>
    <meta:user-defined meta:name="DCTERMS.W3CDTF/OVERHEIDop.jaargang">2023</meta:user-defined>
    <meta:user-defined meta:name="OVERHEIDop.publicationIssue">392448</meta:user-defined>
    <meta:user-defined meta:name="OVERHEIDop.GmbID/DC.identifier">gmb-2023-392448</meta:user-defined>
    <meta:user-defined meta:name="OVERHEIDop.versieInformatie"/>
  </office:meta>
</office:document-meta>
</file>