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oning Willem Rodalaan ong. (sectie O, perceelnr. 1563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Willem Rodalaan ong. (sectie O, perceelnr. 1563) in Doetinchem</text:p>
            <text:p text:style-name="common-al">Omschrijving:  bouwen van een woning</text:p>
            <text:p text:style-name="common-al">Dossiernummer:  20230235</text:p>
            <text:p text:style-name="common-al">Datum verzending: 5 september 2023</text:p>
            <text:p text:style-name="common-al"/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/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1976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976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976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ende omgevingsvergunning voor het bouwen van een woning Willem Rodalaan ong. (sectie O, perceelnr. 1563) in Doetinchem</meta:user-defined>
    <meta:user-defined meta:name="DCTERMS.W3CDTF/DCTERMS.available">2023-09-12</meta:user-defined>
    <meta:user-defined meta:name="DCTERMS.W3CDTF/OVERHEIDop.jaargang">2023</meta:user-defined>
    <meta:user-defined meta:name="OVERHEIDop.publicationIssue">391976</meta:user-defined>
    <meta:user-defined meta:name="OVERHEIDop.GmbID/DC.identifier">gmb-2023-391976</meta:user-defined>
    <meta:user-defined meta:name="OVERHEIDop.versieInformatie"/>
  </office:meta>
</office:document-meta>
</file>