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Izaäk Enschedéweg 48, 2022-08723, het bouwen van een nieuwe bedrijfsruimte, activiteit bouwen, verzonden 23 januar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140</text:span><text:line-break/><text:date style:data-style-name="dag" text:fixed="true" text:date-value="2023-01-30"/><text:line-break/><text:date style:data-style-name="jaar" text:fixed="true" text:date-value="2023-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140</text:span><text:date style:data-style-name="nicedate" text:fixed="true" text:date-value="2023-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140</text:span><text:date style:data-style-name="nicedate" text:fixed="true" text:date-value="2023-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Izaäk Enschedéweg 48, 2022-08723, het bouwen van een nieuwe bedrijfsruimte, activiteit bouwen, verzonden 23 januari 2023</meta:user-defined>
    <meta:user-defined meta:name="DCTERMS.W3CDTF/DCTERMS.available">2023-01-30</meta:user-defined>
    <meta:user-defined meta:name="DCTERMS.W3CDTF/OVERHEIDop.jaargang">2023</meta:user-defined>
    <meta:user-defined meta:name="OVERHEIDop.publicationIssue">39140</meta:user-defined>
    <meta:user-defined meta:name="OVERHEIDop.GmbID/DC.identifier">gmb-2023-39140</meta:user-defined>
    <meta:user-defined meta:name="OVERHEIDop.versieInformatie"/>
  </office:meta>
</office:document-meta>
</file>