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bedrijfsunits, Atoomweg 14, 14A t/m 14F,  HZ_WABO-23-125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toomweg 14, 14A t/m 14F</text:p>
            <text:p text:style-name="common-al">HZ_WABO-23-12534</text:p>
            <text:p text:style-name="common-al">Toelichting: het bouwen van bedrijfsunits</text:p>
            <text:p text:style-name="common-al">Datum besluit: 7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458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458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458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bedrijfsunits, Atoomweg 14, 14A t/m 14F,  HZ_WABO-23-12534</meta:user-defined>
    <meta:user-defined meta:name="DCTERMS.W3CDTF/DCTERMS.available">2023-09-11</meta:user-defined>
    <meta:user-defined meta:name="DCTERMS.W3CDTF/OVERHEIDop.jaargang">2023</meta:user-defined>
    <meta:user-defined meta:name="OVERHEIDop.externeBijlage">Besluit omgevingsvergunning publiceerbaar|exb-2023-43243</meta:user-defined>
    <meta:user-defined meta:name="OVERHEIDop.externeBijlage">Publiceerbaar-A|exb-2023-43244</meta:user-defined>
    <meta:user-defined meta:name="OVERHEIDop.publicationIssue">390458</meta:user-defined>
    <meta:user-defined meta:name="OVERHEIDop.GmbID/DC.identifier">gmb-2023-390458</meta:user-defined>
    <meta:user-defined meta:name="OVERHEIDop.versieInformatie"/>
  </office:meta>
</office:document-meta>
</file>