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agrarische opslag- en stallingsruimte, 't Hoog 6 te Vleuten,  HZ_WABO-23-252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't Hoog 6 te Vleuten</text:p>
            <text:p text:style-name="common-al">HZ_WABO-23-25213</text:p>
            <text:p text:style-name="common-al">Toelichting: het bouwen van een agrarische opslag- en stallingsruimte</text:p>
            <text:p text:style-name="common-al">Datum besluit: 6 september 2023</text:p>
            <text:p text:style-name="common-al">Startdatum bezwaartermijn: 8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0411</text:span><text:line-break/><text:date style:data-style-name="dag" text:fixed="true" text:date-value="2023-09-11"/><text:line-break/><text:date style:data-style-name="jaar" text:fixed="true" text:date-value="2023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0411</text:span><text:date style:data-style-name="nicedate" text:fixed="true" text:date-value="2023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0411</text:span><text:date style:data-style-name="nicedate" text:fixed="true" text:date-value="2023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agrarische opslag- en stallingsruimte, 't Hoog 6 te Vleuten,  HZ_WABO-23-25213</meta:user-defined>
    <meta:user-defined meta:name="DCTERMS.W3CDTF/DCTERMS.available">2023-09-11</meta:user-defined>
    <meta:user-defined meta:name="DCTERMS.W3CDTF/OVERHEIDop.jaargang">2023</meta:user-defined>
    <meta:user-defined meta:name="OVERHEIDop.externeBijlage">Aanvraagdocument  publiceerbaar-A|exb-2023-43236</meta:user-defined>
    <meta:user-defined meta:name="OVERHEIDop.externeBijlage">Besluit omgevingsvergunning publiceerbaar|exb-2023-43237</meta:user-defined>
    <meta:user-defined meta:name="OVERHEIDop.publicationIssue">390411</meta:user-defined>
    <meta:user-defined meta:name="OVERHEIDop.GmbID/DC.identifier">gmb-2023-390411</meta:user-defined>
    <meta:user-defined meta:name="OVERHEIDop.versieInformatie"/>
  </office:meta>
</office:document-meta>
</file>