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achter en een dakkapel op het voordakvlak van de woning, Prinses Margrietlaan 24 te De Meern,  HZ_WABO-23-195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es Margrietlaan 24 te De Meern</text:p>
            <text:p text:style-name="common-al">HZ_WABO-23-19550</text:p>
            <text:p text:style-name="common-al">Toelichting: het bouwen van een dakopbouw achter en een dakkapel op het voordakvlak van de woning</text:p>
            <text:p text:style-name="common-al">Datum besluit: 6 september 2023</text:p>
            <text:p text:style-name="common-al">Startdatum bezwaartermijn: 7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8928</text:span><text:line-break/><text:date style:data-style-name="dag" text:fixed="true" text:date-value="2023-09-08"/><text:line-break/><text:date style:data-style-name="jaar" text:fixed="true" text:date-value="2023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8928</text:span><text:date style:data-style-name="nicedate" text:fixed="true" text:date-value="2023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8928</text:span><text:date style:data-style-name="nicedate" text:fixed="true" text:date-value="2023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achter en een dakkapel op het voordakvlak van de woning, Prinses Margrietlaan 24 te De Meern,  HZ_WABO-23-19550</meta:user-defined>
    <meta:user-defined meta:name="DCTERMS.W3CDTF/DCTERMS.available">2023-09-08</meta:user-defined>
    <meta:user-defined meta:name="DCTERMS.W3CDTF/OVERHEIDop.jaargang">2023</meta:user-defined>
    <meta:user-defined meta:name="OVERHEIDop.externeBijlage">Publiceerbaar-A|exb-2023-43096</meta:user-defined>
    <meta:user-defined meta:name="OVERHEIDop.externeBijlage">Besluit omgevingsvergunning publiceerbaar|exb-2023-43097</meta:user-defined>
    <meta:user-defined meta:name="OVERHEIDop.publicationIssue">388928</meta:user-defined>
    <meta:user-defined meta:name="OVERHEIDop.GmbID/DC.identifier">gmb-2023-388928</meta:user-defined>
    <meta:user-defined meta:name="OVERHEIDop.versieInformatie"/>
  </office:meta>
</office:document-meta>
</file>