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 (VERVANGING) MEYERWEG 99,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bouwen van een woning (vervanging) op het perceel Meyerweg 99 te De Knipe  (05-09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8887</text:span><text:line-break/><text:date style:data-style-name="dag" text:fixed="true" text:date-value="2023-09-08"/><text:line-break/><text:date style:data-style-name="jaar" text:fixed="true" text:date-value="2023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8887</text:span><text:date style:data-style-name="nicedate" text:fixed="true" text:date-value="2023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8887</text:span><text:date style:data-style-name="nicedate" text:fixed="true" text:date-value="2023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BOUWEN VAN EEN WONING (VERVANGING) MEYERWEG 99, DE KNIPE</meta:user-defined>
    <meta:user-defined meta:name="DCTERMS.W3CDTF/DCTERMS.available">2023-09-08</meta:user-defined>
    <meta:user-defined meta:name="DCTERMS.W3CDTF/OVERHEIDop.jaargang">2023</meta:user-defined>
    <meta:user-defined meta:name="OVERHEIDop.publicationIssue">388887</meta:user-defined>
    <meta:user-defined meta:name="OVERHEIDop.GmbID/DC.identifier">gmb-2023-388887</meta:user-defined>
    <meta:user-defined meta:name="OVERHEIDop.versieInformatie"/>
  </office:meta>
</office:document-meta>
</file>