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Oud Veeningen 8 te Veeningen: plaatsen van 40 zonnepanelen (25-01-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Het is mogelijk om de aanvraag alvast op afspraak in te zien op het gemeentehuis.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882</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882</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882</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omgevingsvergunning: Oud Veeningen 8 te Veeningen: plaatsen van 40 zonnepanelen (25-01-2023)</meta:user-defined>
    <meta:user-defined meta:name="DCTERMS.W3CDTF/DCTERMS.available">2023-02-01</meta:user-defined>
    <meta:user-defined meta:name="DCTERMS.W3CDTF/OVERHEIDop.jaargang">2023</meta:user-defined>
    <meta:user-defined meta:name="OVERHEIDop.publicationIssue">38882</meta:user-defined>
    <meta:user-defined meta:name="OVERHEIDop.GmbID/DC.identifier">gmb-2023-38882</meta:user-defined>
    <meta:user-defined meta:name="OVERHEIDop.versieInformatie"/>
  </office:meta>
</office:document-meta>
</file>