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der Meydestraat 40B-02 - Rijksmonum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Van der Meydestraat 40B-02, 3039TK, aanbrengen van een houten vlondervloer en hekwerk op het platte dak van Van der Meydestraat 40B-02. Hierbij wordt gebruik gemaakt van de bestaande opgang naar het dak. Handelingen met gevolgen voor beschermde monumenten (datum besluit 05-09-2023, op dezelfde dag verzonden, dossiernummer OMV.23.06.00361).</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055</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055</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8055</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an der Meydestraat 40B-02 - Rijksmonument</meta:user-defined>
    <meta:user-defined meta:name="DCTERMS.W3CDTF/DCTERMS.available">2023-09-08</meta:user-defined>
    <meta:user-defined meta:name="DCTERMS.W3CDTF/OVERHEIDop.jaargang">2023</meta:user-defined>
    <meta:user-defined meta:name="OVERHEIDop.publicationIssue">388055</meta:user-defined>
    <meta:user-defined meta:name="OVERHEIDop.GmbID/DC.identifier">gmb-2023-388055</meta:user-defined>
    <meta:user-defined meta:name="OVERHEIDop.versieInformatie"/>
  </office:meta>
</office:document-meta>
</file>