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voor het plaatsen van een erker aan de voorzijde van de woning op de locatie Jan de Rijkelaan 17, 3417 AW Montfoort</text:p>
      <text:section text:name="zakelijke-mededeling_id1-3-2" text:style-name="zakelijke-mededeling">
        <text:section text:name="zakelijke-mededeling-tekst_id1-3-2-1" text:style-name="zakelijke-mededeling-tekst">
          <text:section text:name="tekst_id1-3-2-1-1" text:style-name="tekst">
            <text:p text:style-name="common-al">Referentienummer zaaksysteem: 215326 en OLO nummer 7917271</text:p>
            <text:p text:style-name="common-al">Op 05 juli 2023 heeft de gemeente een aanvraag ontvangen voor een omgevingsvergunning Jan de Rijkelaan 17, 3417 AW Montfoort.</text:p>
            <text:p text:style-name="common-al">De aanvraag betreft het plaatsen van een erker aan de voorzijde van de woning. De gemeente heeft op 28 augustus 2023 besloten om de beslistermijn te verlengen voor een periode van zes weken.</text:p>
            <text:p text:style-name="last-al">Tegen het verlengen van de beslistermijn kunt u geen bezwaarschrift of zienswijze indienen. Voor informatie kunt u bellen of mailen met gemeente Montfoort. Dit kan via het telefoonnummer 0348 - 476400 of u stuurt een mail naar bouw@montfoort.nl met vermelding van het referentienummer zaaksysteem: nr. 2153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87650</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650</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650</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1/xml/MC-DRP-OmgevingsvergunningAanvraa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gen beslistermijn voor het plaatsen van een erker aan de voorzijde van de woning op de locatie Jan de Rijkelaan 17, 3417 AW Montfoort</meta:user-defined>
    <meta:user-defined meta:name="DCTERMS.W3CDTF/DCTERMS.available">2023-09-07</meta:user-defined>
    <meta:user-defined meta:name="DCTERMS.W3CDTF/OVERHEIDop.jaargang">2023</meta:user-defined>
    <meta:user-defined meta:name="OVERHEIDop.publicationIssue">387650</meta:user-defined>
    <meta:user-defined meta:name="OVERHEIDop.GmbID/DC.identifier">gmb-2023-387650</meta:user-defined>
    <meta:user-defined meta:name="OVERHEIDop.versieInformatie"/>
  </office:meta>
</office:document-meta>
</file>