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obert Baeldestraat 191 - Gemeentelijk monumen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het de volgende omgevingsvergunning heeft verleend (art. 2.1 en 2.2. Wet algemene bepalingen omgevingsrecht). </text:p>
            <text:p text:style-name="common-al">Robert Baeldestraat 191, 3061TJ, tuin RB 61-219, aanpassen de tuin behorend bij de Plantageflat. De tuin is al vanaf de aanleg in 1958-1959 vrijwel ongewijzigd gebleven in de basis- en beplantingsstructuur. De hoofdstructuur van de tuin bestaat uit zestig vierkante en rechthoekige vlakken die gescheiden zijn door grindtegelpaden. De vlakken worden aan de zijde van de Plantageflat begrenst met rode Berberisplinten en aan de andere zijde door een boom- en heesterrand met groene plint (lage haag). De vierkante vlakken zijn grotendeels ingevuld met grasvlakken. Een aantal van die vlakken zijn ingevuld met verschillende soorten beplanting en of (lage) struiken. De bedoeling van deze aanvraag is om één (gras) vlak te ontdoen van de huidige beplanting en deze te vervangen door kruiden(planten) zodat er een kleine kruidentuin ontstaat. Getracht wordt dat de bewoners van de Plantageflat deze kruidentuin actief met elkaar zullen onderhouden, waardoor de betrokkenheid en waardering voor de tuin wordt vergroot. Het betreffende vlak bevindt zich op de 2e rij van boven in de 5e kolom van links vanaf de Plantageflat gezien (datum besluit 05-09-2023, op dezelfde dag verzonden, dossiernummer OMV.23.08.00017) </text:p>
            <text:p text:style-name="common-al">Bezwaar bij verleende reguliere omgevingsvergunningen</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 U kunt uw bezwaarschrift ook via internet indienen via het webformulier. Dit is te vinden onder het kopje ‘Formulier’ op de website.</text:p>
            <text:p text:style-name="common-al">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text:p>
            <text:p text:style-name="common-al">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7412</text:span><text:line-break/><text:date style:data-style-name="dag" text:fixed="true" text:date-value="2023-09-07"/><text:line-break/><text:date style:data-style-name="jaar" text:fixed="true" text:date-value="2023-09-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7412</text:span><text:date style:data-style-name="nicedate" text:fixed="true" text:date-value="2023-09-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7412</text:span><text:date style:data-style-name="nicedate" text:fixed="true" text:date-value="2023-09-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0/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Verleende omgevingsvergunning Robert Baeldestraat 191 - Gemeentelijk monument.</meta:user-defined>
    <meta:user-defined meta:name="DCTERMS.W3CDTF/DCTERMS.available">2023-09-07</meta:user-defined>
    <meta:user-defined meta:name="DCTERMS.W3CDTF/OVERHEIDop.jaargang">2023</meta:user-defined>
    <meta:user-defined meta:name="OVERHEIDop.publicationIssue">387412</meta:user-defined>
    <meta:user-defined meta:name="OVERHEIDop.GmbID/DC.identifier">gmb-2023-387412</meta:user-defined>
    <meta:user-defined meta:name="OVERHEIDop.versieInformatie"/>
  </office:meta>
</office:document-meta>
</file>