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werp weigering omgevingsvergunning en ontwerp weigering Verklaring van geen bedenkingen (Vvgb) t.b.v. bouwen schuilplaats voor paarden en plaatsen hekwerk (kadastraal perceelgrond B 1352) Driftweg in Naard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oise Meren maken bekend dat zij op basis van artikel 2.12, eerste lid, aanhef, onder a en c, van de Wet algemene bepalingen omgevingsrecht voornemens zijn geen omgevingsvergunning te verlenen voor:</text:p>
            <text:list text:style-name="id1-3-2-1-1-2">
              <text:list-item text:style-override="id1-3-2-1-1-2-1">
                <text:number>•</text:number>
                <text:p text:style-name="al">het bouwen van een bouwwerk (art. 2.1 lid 1 aanhef onder a Wabo); <text:span text:style-name="nadrukcur">realiseren van een schuilplaats voor paarden op het perceel Kadastraal perceel B 1352 (Driftweg) te Naarden</text:span> en</text:p>
              </text:list-item>
              <text:list-item text:style-override="id1-3-2-1-1-2-2">
                <text:number>•</text:number>
                <text:p text:style-name="al">het handelen in strijd met regels ruimtelijke ordening (art. 2.1 lid 1 aanhef onder c Wabo).  </text:p>
              </text:list-item>
            </text:list>
            <text:p text:style-name="common-al">De omgevingsvergunning is tevens aangevraagd voor de activiteit handelen in strijd met regels ruimtelijke ordening. De gemeenteraad heeft in de vergadering van 5 juli 2023 een ontwerp weigering Vvgb voor dit voornemen afgegeven. Verder heeft de gemeenteraad besloten dat wanneer er geen zienswijzen tegen de geweigerde verklaring worden ingediend, deze verklaring als definitief zal worden beschouwd.  </text:p>
            <text:p text:style-name="common-al">
            <text:span text:style-name="nadrukvet">Ter inzage</text:span>
          </text:p>
            <text:p text:style-name="common-al">Het ontwerpbesluit weigering omgevingsvergunning, de ontwerp weigering Vvgb en overige stukken liggen vanaf vrijdag 8 september 2023 voor een periode van zes weken voor eenieder ter inzage, dus tot en met donderdag 19 oktober 2023.</text:p>
            <text:p text:style-name="common-al">De stukken kunt u tijdens de openingstijden inzien in het gemeentehuis van Gooise Meren in Bussum (op de begane grond bij de inzagebalie) en op www.ruimtelijke plannen.nl. (NL.IMRO.1942.Ov2008N003001-on01).  </text:p>
            <text:p text:style-name="common-al">
            <text:span text:style-name="nadrukvet">Zienswijze</text:span>
          </text:p>
            <text:p text:style-name="common-al">Gedurende de termijn van ter inzagelegging kan eenieder een schriftelijke of mondelinge zienswijze indienen op het ontwerpbesluit.  </text:p>
            <text:p text:style-name="common-al">Schriftelijke zienswijzen moeten gericht worden aan het college van burgemeester en wethouders, Postbus 6000, 1400 HA Bussum. Mondelinge zienswijzen kunnen naar voren gebracht worden tijdens openingstijden van het gemeentehuis. Voor het kenbaar maken van een mondelinge zienswijze kunt u contact opnemen met de heer P.J.J. Oosterling, taakveld Ruimtelijke Ontwikkeling, bereikbaar via het telefoonnummer (035) 2070 000.  </text:p>
            <text:p text:style-name="common-al">Schriftelijke zienswijzen tegen de geweigerde ontwerpverklaring van geen bedenkingen kunnen worden gericht aan de gemeenteraad van Gooise Meren, Postbus 6000, 1400 HA Bussum.</text:p>
            <text:p text:style-name="common-al">Uw zienswijze dient te zijn voorzien van uw naam, adres en de datum. Uw zienswijze dient verder te vermelden tegen welk besluit die is gericht en dient de redenen daarvoor te bevatten.</text:p>
            <text:p text:style-name="last-al">
            <text:span text:style-name="nadrukcur">Gemeente Gooise Mer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420</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420</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420</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10/xml/MC-DRP-Participatie-Web-ZM.xml</meta:user-defined>
    <meta:user-defined meta:name="OVERHEID.Gemeente/DC.creator">Gooise Meren</meta:user-defined>
    <meta:user-defined meta:name="OVERHEID.Informatietype/DC.type">officiële publicatie</meta:user-defined>
    <meta:user-defined meta:name="OVERHEIDop.Rubriek/DC.type">participatie</meta:user-defined>
    <meta:user-defined meta:name="OVERHEID.Gemeente/OVERHEID.authority">Gooise Meren</meta:user-defined>
    <meta:user-defined meta:name="OVERHEID.Gemeente/DCTERMS.publisher">Gooise Meren</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Ontwerp weigering omgevingsvergunning en ontwerp weigering Verklaring van geen bedenkingen (Vvgb) t.b.v. bouwen schuilplaats voor paarden en plaatsen hekwerk (kadastraal perceelgrond B 1352) Driftweg in Naarden</meta:user-defined>
    <meta:user-defined meta:name="OVERHEIDop.datumEindeReactietermijn">2023-10-19</meta:user-defined>
    <meta:user-defined meta:name="OVERHEIDop.TilID/OVERHEIDop.terinzageleggingOP">til-2023-13968</meta:user-defined>
    <meta:user-defined meta:name="DCTERMS.W3CDTF/DCTERMS.available">2023-09-07</meta:user-defined>
    <meta:user-defined meta:name="DCTERMS.W3CDTF/OVERHEIDop.jaargang">2023</meta:user-defined>
    <meta:user-defined meta:name="OVERHEIDop.publicationIssue">386420</meta:user-defined>
    <meta:user-defined meta:name="OVERHEIDop.GmbID/DC.identifier">gmb-2023-386420</meta:user-defined>
    <meta:user-defined meta:name="OVERHEIDop.versieInformatie"/>
  </office:meta>
</office:document-meta>
</file>