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 WEVERSBUURT 6, 6 B EN 6 C KATL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gedeeltelijk veranderen van het schuurgedeelte van een woning in 2 woningen (legalisatie), locatie Weversbuurt 6, 6 B en 6 C te Katlijk (19-06-2023 tm 31-07-2023)</text:p>
            <text:p text:style-name="common-al"/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86255</text:span><text:line-break/><text:date style:data-style-name="dag" text:fixed="true" text:date-value="2023-09-07"/><text:line-break/><text:date style:data-style-name="jaar" text:fixed="true" text:date-value="2023-09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6255</text:span><text:date style:data-style-name="nicedate" text:fixed="true" text:date-value="2023-09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6255</text:span><text:date style:data-style-name="nicedate" text:fixed="true" text:date-value="2023-09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EN ZIENSWIJZEN ONTWERPOMGEVINGSVERGUNNING, WEVERSBUURT 6, 6 B EN 6 C KATLIJK</meta:user-defined>
    <meta:user-defined meta:name="DCTERMS.W3CDTF/DCTERMS.available">2023-09-07</meta:user-defined>
    <meta:user-defined meta:name="DCTERMS.W3CDTF/OVERHEIDop.jaargang">2023</meta:user-defined>
    <meta:user-defined meta:name="OVERHEIDop.publicationIssue">386255</meta:user-defined>
    <meta:user-defined meta:name="OVERHEIDop.GmbID/DC.identifier">gmb-2023-386255</meta:user-defined>
    <meta:user-defined meta:name="OVERHEIDop.versieInformatie"/>
  </office:meta>
</office:document-meta>
</file>