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114 woningen en aanleggen inritten, De Tippe veld W1 en W2, nabij kruising Engelradinkstraat en Boldenbergpad, kadastraal perceel Zwolle S 9289 [zaaknummer 0193ESUITE314596202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3145962022</text:p>
            <text:p text:style-name="common-al">
            <text:span text:style-name="nadrukvet">Verzenddatum besluit:</text:span> 24-01-2023</text:p>
            <text:p text:style-name="common-al">
            <text:span text:style-name="nadrukvet">Locatie:</text:span> De Tippe velden W1 enW2 (nabij kruising Engelradinkstraat en Boldenbergpad) kadastraal perceel Zwolle S 9289</text:p>
            <text:p text:style-name="common-al">
            <text:span text:style-name="nadrukvet">Projectomschrijving:</text:span> het bouwen van 114 woningen en aanleggen van inritten</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546</text:span><text:line-break/><text:date style:data-style-name="dag" text:fixed="true" text:date-value="2023-01-30"/><text:line-break/><text:date style:data-style-name="jaar" text:fixed="true" text:date-value="2023-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546</text:span><text:date style:data-style-name="nicedate" text:fixed="true" text:date-value="2023-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546</text:span><text:date style:data-style-name="nicedate" text:fixed="true" text:date-value="2023-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3145962022</meta:user-defined>
    <meta:user-defined meta:name="DCTERMS.abstract">het bouwen van 114 woningen en aanleggen van inritt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met reguliere procedure, bouwen 114 woningen en aanleggen inritten, De Tippe veld W1 en W2, nabij kruising Engelradinkstraat en Boldenbergpad, kadastraal perceel Zwolle S 9289 [zaaknummer 0193ESUITE3145962022]</meta:user-defined>
    <meta:user-defined meta:name="DCTERMS.W3CDTF/DCTERMS.available">2023-01-30</meta:user-defined>
    <meta:user-defined meta:name="DCTERMS.W3CDTF/OVERHEIDop.jaargang">2023</meta:user-defined>
    <meta:user-defined meta:name="OVERHEIDop.publicationIssue">38546</meta:user-defined>
    <meta:user-defined meta:name="OVERHEIDop.GmbID/DC.identifier">gmb-2023-38546</meta:user-defined>
    <meta:user-defined meta:name="OVERHEIDop.versieInformatie"/>
  </office:meta>
</office:document-meta>
</file>