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 van 4 cameramasten , Postbus 50 6920AB Duiven, Pasteurstraat 99 2316BS Leiden,  [LDN01K06515]Straatnaam  Leiden K 6515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3/3572642</text:p>
            <text:p text:style-name="common-al">
            <text:span text:style-name="nadrukvet">Ingekomen:</text:span> 01-09-2023 00:00</text:p>
            <text:p text:style-name="common-al">
            <text:span text:style-name="nadrukvet">Locatie:</text:span> Postbus 50 6920AB Duiven, Pasteurstraat 99 2316BS Leiden,  [LDN01K06515]Straatnaam  Leiden K 6515  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3/3572642" xlink:type="simple">publicatiesomgevingsvergunningen@leiden.nl</text:a> de volgende gegevens:</text:p>
            <text:p text:style-name="common-al">-het kenmerk van de aanvraag: Z/23/3572642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4642</text:span><text:line-break/><text:date style:data-style-name="dag" text:fixed="true" text:date-value="2023-09-14"/><text:line-break/><text:date style:data-style-name="jaar" text:fixed="true" text:date-value="2023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4642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4642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3572642</meta:user-defined>
    <meta:user-defined meta:name="DCTERMS.abstract">bouw van 4 cameramasten </meta:user-defined>
    <dc:language>nl</dc:language>
    <meta:user-defined meta:name="OVERHEIDop.locatietype/OVERHEIDop.gebiedsmarkering">Punt</meta:user-defined>
    <meta:user-defined meta:name="DC.title">Aanvraag omgevingsvergunning, bouw van 4 cameramasten , Postbus 50 6920AB Duiven, Pasteurstraat 99 2316BS Leiden,  [LDN01K06515]Straatnaam  Leiden K 6515</meta:user-defined>
    <meta:user-defined meta:name="DCTERMS.W3CDTF/DCTERMS.available">2023-09-14</meta:user-defined>
    <meta:user-defined meta:name="DCTERMS.W3CDTF/OVERHEIDop.jaargang">2023</meta:user-defined>
    <meta:user-defined meta:name="OVERHEIDop.externeBijlage">LEIDEN_202309_GFO_ZAKEN_803212_8032935_16935689...|exb-2023-42556</meta:user-defined>
    <meta:user-defined meta:name="OVERHEIDop.publicationIssue">384642</meta:user-defined>
    <meta:user-defined meta:name="OVERHEIDop.GmbID/DC.identifier">gmb-2023-384642</meta:user-defined>
    <meta:user-defined meta:name="OVERHEIDop.versieInformatie"/>
  </office:meta>
</office:document-meta>
</file>