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der Meydestraat 39B-0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Van der Meydestraat 39B-01, 3039TG, plaatsen van zonwerende screens aan de voorzijde (datum besluit 01-09-2023, op dezelfde dag verzonden, dossiernummer OMV.23.06.00329).</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4250</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4250</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4250</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an der Meydestraat 39B-01</meta:user-defined>
    <meta:user-defined meta:name="DCTERMS.W3CDTF/DCTERMS.available">2023-09-06</meta:user-defined>
    <meta:user-defined meta:name="DCTERMS.W3CDTF/OVERHEIDop.jaargang">2023</meta:user-defined>
    <meta:user-defined meta:name="OVERHEIDop.publicationIssue">384250</meta:user-defined>
    <meta:user-defined meta:name="OVERHEIDop.GmbID/DC.identifier">gmb-2023-384250</meta:user-defined>
    <meta:user-defined meta:name="OVERHEIDop.versieInformatie"/>
  </office:meta>
</office:document-meta>
</file>