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office:automatic-styles>
  <office:body>
    <office:text>
      <text:p text:style-name="new_page_staatscourant"/>
      <text:p text:style-name="single-kop-titel">Wijzigingen actualisatie Welstandsnota Enschede “Bouwen aan identitei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Welstandsnota is een wettelijk verplicht instrument voor het toetsen van aanvragen omgevingsvergunning voor het bouwen van een bouwwerk aan redelijke eisen van welstand. De Welstandsnota wordt jaarlijks geactualiseerd, waarbij we kijken naar de actualiteit van de welstandskaart en een aantal regels. Bij gebieden waar (her)ontwikkelingen zoals nieuwbouw hebben plaatsgevonden, kijken we hoe de beeldkwaliteit van het nieuw gerealiseerde gebied door de Welstandsnota het beste beheerd kan worden. Voor de realisatie van (her)ontwikkelingen wordt vaak een beeldkwaliteitplan vastgesteld. Zo’n beeldkwaliteitplan treedt dan in de plaats van de reguliere welstandsidentiteit(en) in het plangebied. Als de (her)ontwikkeling volledig is gerealiseerd is de werking van het beeldkwaliteitplan niet langer nodig en kan deze weer worden vervangen door een reguliere welstandsidentiteit. We bekijken jaarlijks voor welke locaties het geldende beeldkwaliteitplan kan worden vervangen door een reguliere welstandsidentiteit.</text:p>
            <text:p text:style-name="al"/>
            <text:p text:style-name="al">We stellen nu voor om op een tiental uitontwikkelde locaties het geldende beeldkwaliteitplan te vervangen door een reguliere welstandsidentiteit. We stellen ook voor om de toetsingscriteria van de welstandsidentiteit “Rijke Stadsvilla’s” iets aan te passen. Die aanpassing is nodig om beter te kunnen waarborgen dat te bouwen terrasoverkappingen aan de voorzijde van appartementengebouwen niet in strijd zijn met redelijke eisen van welstand. Verder stellen we voor om de welstandsidentiteit ‘Buitenplaatsen en Landgoederen’ ter plaatse van de woningen aan de Kukslanden te wijzigen in ‘Woonerfwijken’. </text:p>
            <text:p text:style-name="al"/>
            <text:p text:style-name="tussenkopcur">
            <text:span text:style-name="nadrukvet">Inzien Wijzigingen Actualisatie Welstandsnota </text:span>
          </text:p>
            <text:p text:style-name="al">Het ontwerpbesluit Wijzigingen Actualisatie Welstandsnota en de daarbij behorende stukken liggen van 1 september tot en met 12 oktober 2023 voor een ieder ter inzage.</text:p>
            <text:p text:style-name="al"/>
            <text:p text:style-name="al">Wilt u het ontwerpbesluit Wijzigingen Actualisatie Welstandsnota inzien? Dan verzoeken wij u een mail met ‘Wijzigingen Actualisatie Welstandsnota’ te sturen naar vergunning@enschede.nl U ontvangt dan van ons een pdf versie van het gevraagde ontwerpbesluit met de daarbij behorende stukken. </text:p>
            <text:p text:style-name="tussenkopcur">
            <text:span text:style-name="nadrukvet">Heeft u vragen of wilt u een nadere toelichting?</text:span>
          </text:p>
            <text:p text:style-name="al">Wilt u vragen stellen over het ontwerpbesluit Wijzigingen Actualisatie Welstandsnota of een nadere toelichting ontvangen? Dan kunt u een email sturen aan t.polman@enschede.nl. Wij verzoeken u in de mail ‘Wijzigingen Actualisatie Welstandsnota’, uw naam en telefoonnummer te vermelden. Het stellen van vragen via de email wordt niet gezien als het indienen van een zienswijze. </text:p>
            <text:p text:style-name="tussenkopcur">
            <text:span text:style-name="nadrukvet">Reageren</text:span>
          </text:p>
            <text:p text:style-name="al">Gedurende de hiervoor genoemde termijn kan een ieder naar keuze schriftelijk, digitaal of mondeling een zienswijze omtrent het ontwerpbesluit naar voren brengen bij de gemeenteraad:</text:p>
            <text:list text:style-name="id1-3-2-2-1-14">
              <text:list-item text:style-override="id1-3-2-2-1-14-1">
                <text:number>•</text:number>
                <text:p text:style-name="al">
                <text:span text:style-name="nadrukvet">Digitale zienswijzen</text:span>: kunnen worden ingediend via www.enschede.nl/zienswijze Om digitaal een zienswijze te kunnen indienen dient u te beschikken over DigiD of E-herkenning.</text:p>
              </text:list-item>
              <text:list-item text:style-override="id1-3-2-2-1-14-2">
                <text:number>•</text:number>
                <text:p text:style-name="al">
                <text:span text:style-name="nadrukvet">Schriftelijke zienswijzen</text:span>: kunnen worden gericht aan de gemeenteraad, Postbus 20, 7500 AA Enschede. In de brief moeten de volgende zaken vermeld worden: ‘zienswijze Wijzigingen Actualisatie Welstandsnota, uw naam en adres en uw handtekening. </text:p>
              </text:list-item>
              <text:list-item text:style-override="id1-3-2-2-1-14-3">
                <text:number>•</text:number>
                <text:p text:style-name="al">
                <text:span text:style-name="nadrukvet">Mondelinge zienswijzen</text:span>: Hiervoor kan een afspraak worden gemaakt door een E-mail te sturen aan t.polman@enschede.nl.</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4193</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193</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4193</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12/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Onbekend</meta:user-defined>
    <meta:user-defined meta:name="DCTERMS.alternative">Wijzigingen actualisatie Welstandsnota Enschede “Bouwen aan identiteit “</meta:user-defined>
    <dc:language>nl</dc:language>
    <meta:user-defined meta:name="OVERHEIDop.locatietype/OVERHEIDop.gebiedsmarkering">Gemeente</meta:user-defined>
    <meta:user-defined meta:name="DC.title">Wijzigingen actualisatie Welstandsnota Enschede “Bouwen aan identiteit “</meta:user-defined>
    <meta:user-defined meta:name="DCTERMS.W3CDTF/DCTERMS.available">2023-09-06</meta:user-defined>
    <meta:user-defined meta:name="DCTERMS.W3CDTF/OVERHEIDop.jaargang">2023</meta:user-defined>
    <meta:user-defined meta:name="OVERHEIDop.publicationIssue">384193</meta:user-defined>
    <meta:user-defined meta:name="OVERHEIDop.GmbID/DC.identifier">gmb-2023-384193</meta:user-defined>
    <meta:user-defined meta:name="OVERHEIDop.versieInformatie"/>
  </office:meta>
</office:document-meta>
</file>