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het bouwen van een (vervangende) woning en het aanleggen van een uitrit, Jan van Galenlaan 2, 7441JD Nijverd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8 augustus 2023 besloten om de beslistermijn voor de aanvraag met zaaknummer Z2023-00001013 voor het bouwen van een (vervangende) woning en het aanleggen van een uitrit op de locatie Jan van Galenlaan 2, 7441JD Nijverdal te verlengen voor een periode van maximaal 6 weken.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met ons opnemen via gemeente@hellendoorn.nl of telefoonnummer 0548-630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84092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4092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4092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Hellen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3-00001013</meta:user-defined>
    <meta:user-defined meta:name="DCTERMS.abstract">Betreft: Beschikking verlenging beslistermijn op locatie Jan van Galenlaan 2, 7441JD Nijverdal</meta:user-defined>
    <dc:language>nl</dc:language>
    <meta:user-defined meta:name="OVERHEIDop.locatietype/OVERHEIDop.gebiedsmarkering">Punt</meta:user-defined>
    <meta:user-defined meta:name="DC.title">Kennisgeving verlenging beslistermijn het bouwen van een (vervangende) woning en het aanleggen van een uitrit, Jan van Galenlaan 2, 7441JD Nijverdal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4092</meta:user-defined>
    <meta:user-defined meta:name="OVERHEIDop.GmbID/DC.identifier">gmb-2023-384092</meta:user-defined>
    <meta:user-defined meta:name="OVERHEIDop.versieInformatie"/>
  </office:meta>
</office:document-meta>
</file>