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rging aan de straatzijde, interne verbouwing ter plaatse van de keuken, oprichten 2 veranda's en een overdekte fietsenstalling en 2 dakterrassen, Ovidiuslaan 9 te Utrecht,  HZ_WABO-23-238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idiuslaan 9 te Utrecht</text:p>
            <text:p text:style-name="common-al">HZ_WABO-23-23823</text:p>
            <text:p text:style-name="common-al">Toelichting: het bouwen van een berging aan de straatzijde, interne verbouwing ter plaatse van de keuken, oprichten 2 veranda's en een overdekte fietsenstalling en 2 dakterrass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325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3325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3325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berging aan de straatzijde, interne verbouwing ter plaatse van de keuken, oprichten 2 veranda's en een overdekte fietsenstalling en 2 dakterrassen, Ovidiuslaan 9 te Utrecht,  HZ_WABO-23-23823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3325</meta:user-defined>
    <meta:user-defined meta:name="OVERHEIDop.GmbID/DC.identifier">gmb-2023-383325</meta:user-defined>
    <meta:user-defined meta:name="OVERHEIDop.versieInformatie"/>
  </office:meta>
</office:document-meta>
</file>