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Anton Struikstraat 51 1063HD Amsterdam, Burgemeester De Vlugtlaan 9 1063BG Amsterdam, Floris van der Laakenstraat 8 1063VC Amsterdam, Freek Oxstraat 22-1 1063ZZ Amsterdam, Hermanus Coenradistraat 28-1 1063XT Amsterdam, Jan de Louterstraat 21 1063KX Amsterdam, Louis Naarstigstraat 14 1063EN Amsterdam, Prof. Oranjestraat 24 1063SV Amsterdam, Robbert Cijferstraat 1 1063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nton Struikstraat 51 1063HD Amsterdam, Burgemeester De Vlugtlaan 9 1063BG Amsterdam, Floris van der Laakenstraat 8 1063VC Amsterdam, Freek Oxstraat 22-1 1063ZZ Amsterdam, Hermanus Coenradistraat 28-1 1063XT Amsterdam, Jan de Louterstraat 21 1063KX Amsterdam, Louis Naarstigstraat 14 1063EN Amsterdam, Prof. Oranjestraat 24 1063SV Amsterdam, Robbert Cijferstraat 1 1063GE Amsterdam</text:p>
            <text:p text:style-name="common-al">Omschrijving: kappen van 34 houtsopstanden in de openbare ruimte verspreid over stadsdeel Nieuw West</text:p>
            <text:p text:style-name="common-al">Besluit: Niet van toepassing</text:p>
            <text:p text:style-name="common-al">Verzonden naar aanvrager op: 03-08-2023</text:p>
            <text:p text:style-name="common-al">Zaaknummer: Z2023-NW002561</text:p>
            <text:p text:style-name="common-al">OLO nummer: 7979287</text:p>
            <text:p text:style-name="common-al">Het besluit en bijbehorende stukken kunt u per e-mail ontvangen. Stuur een verzoek naar <text:a xlink:href="mailto:vthsdnw@amsterdam.nl?Subject=Dossiernummer Z2023-NW002561" xlink:type="simple">vthsdnw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77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977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977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W002561</meta:user-defined>
    <meta:user-defined meta:name="DCTERMS.abstract">kappen van 34 houtsopstanden in de openbare ruimte verspreid over stadsdeel Nieuw We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Anton Struikstraat 51 1063HD Amsterdam, Burgemeester De Vlugtlaan 9 1063BG Amsterdam, Floris van der Laakenstraat 8 1063VC Amsterdam, Freek Oxstraat 22-1 1063ZZ Amsterdam, Hermanus Coenradistraat 28-1 1063XT Amsterdam, Jan de Louterstraat 21 1063KX Amsterdam, Louis Naarstigstraat 14 1063EN Amsterdam, Prof. Oranjestraat 24 1063SV Amsterdam, Robbert Cijferstraat 1 1063GE Amsterdam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2977</meta:user-defined>
    <meta:user-defined meta:name="OVERHEIDop.GmbID/DC.identifier">gmb-2023-382977</meta:user-defined>
    <meta:user-defined meta:name="OVERHEIDop.versieInformatie"/>
  </office:meta>
</office:document-meta>
</file>