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een woning, Madameperenlaan 23 te Vleuten,  HZ_WABO-22-3785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dameperenlaan 23 te Vleuten</text:p>
            <text:p text:style-name="common-al">HZ_WABO-22-37855</text:p>
            <text:p text:style-name="common-al">Toelichting: het bouwen van een dakkapel aan de voorkant van een woning</text:p>
            <text:p text:style-name="common-al">Datum besluit: 23 december 2022</text:p>
            <text:p text:style-name="common-al">Startdatum bezwaartermijn: 24 december 2022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29</text:span><text:line-break/><text:date style:data-style-name="dag" text:fixed="true" text:date-value="2023-01-03"/><text:line-break/><text:date style:data-style-name="jaar" text:fixed="true" text:date-value="2023-0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29</text:span><text:date style:data-style-name="nicedate" text:fixed="true" text:date-value="2023-0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29</text:span><text:date style:data-style-name="nicedate" text:fixed="true" text:date-value="2023-0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een woning, Madameperenlaan 23 te Vleuten,  HZ_WABO-22-37855</meta:user-defined>
    <meta:user-defined meta:name="DCTERMS.W3CDTF/DCTERMS.available">2023-01-03</meta:user-defined>
    <meta:user-defined meta:name="DCTERMS.W3CDTF/OVERHEIDop.jaargang">2023</meta:user-defined>
    <meta:user-defined meta:name="OVERHEIDop.externeBijlage">Aanvraagdocument  publiceerbaar-A|exb-2023-365</meta:user-defined>
    <meta:user-defined meta:name="OVERHEIDop.externeBijlage">Besluit Omgevingsvergunning Publiceerbaar|exb-2023-366</meta:user-defined>
    <meta:user-defined meta:name="OVERHEIDop.publicationIssue">3829</meta:user-defined>
    <meta:user-defined meta:name="OVERHEIDop.GmbID/DC.identifier">gmb-2023-3829</meta:user-defined>
    <meta:user-defined meta:name="OVERHEIDop.versieInformatie"/>
  </office:meta>
</office:document-meta>
</file>