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Renesse, Oosterenbanweg (1) kadastraal WTS H930   - het nieuw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nieuw bouwen van een woningZaaknummer: 972320Datum indiening: 1 septem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2746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746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746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972344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Reguliere Omgevingsvergunning, Renesse, Oosterenbanweg (1) kadastraal WTS H930   - het nieuw bouwen van een woning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2746</meta:user-defined>
    <meta:user-defined meta:name="OVERHEIDop.GmbID/DC.identifier">gmb-2023-382746</meta:user-defined>
    <meta:user-defined meta:name="OVERHEIDop.versieInformatie"/>
  </office:meta>
</office:document-meta>
</file>