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onark met vlonder en berging, Fentener van Vlissingenkade 129 te Utrecht,  HZ_WABO-22-348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entener van Vlissingenkade 129 te Utrecht</text:p>
            <text:p text:style-name="common-al">HZ_WABO-22-34839</text:p>
            <text:p text:style-name="common-al">Toelichting: het bouwen van een woonark met vlonder en berging</text:p>
            <text:p text:style-name="common-al">Datum besluit: 23 december 2022</text:p>
            <text:p text:style-name="common-al">Startdatum bezwaartermijn: 24 december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9</text:span><text:line-break/><text:date style:data-style-name="dag" text:fixed="true" text:date-value="2023-01-03"/><text:line-break/><text:date style:data-style-name="jaar" text:fixed="true" text:date-value="2023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9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19</text:span><text:date style:data-style-name="nicedate" text:fixed="true" text:date-value="2023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woonark met vlonder en berging, Fentener van Vlissingenkade 129 te Utrecht,  HZ_WABO-22-34839</meta:user-defined>
    <meta:user-defined meta:name="DCTERMS.W3CDTF/DCTERMS.available">2023-01-03</meta:user-defined>
    <meta:user-defined meta:name="DCTERMS.W3CDTF/OVERHEIDop.jaargang">2023</meta:user-defined>
    <meta:user-defined meta:name="OVERHEIDop.externeBijlage">Aanvraagdocument  publiceerbaar-A|exb-2023-363</meta:user-defined>
    <meta:user-defined meta:name="OVERHEIDop.externeBijlage">Besluit Omgevingsvergunning Publiceerbar|exb-2023-364</meta:user-defined>
    <meta:user-defined meta:name="OVERHEIDop.publicationIssue">3819</meta:user-defined>
    <meta:user-defined meta:name="OVERHEIDop.GmbID/DC.identifier">gmb-2023-3819</meta:user-defined>
    <meta:user-defined meta:name="OVERHEIDop.versieInformatie"/>
  </office:meta>
</office:document-meta>
</file>