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kant, het maken van een dakterras op de tweede verdieping en het splitsen van het pand in twee woningen, Griftstraat 20 te Utrecht, HZ_WABO-23-298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iftstraat 20 te Utrecht</text:span>
          </text:p>
            <text:p text:style-name="common-al">HZ_WABO-23-29803</text:p>
            <text:p text:style-name="common-al">Toelichting: het bouwen van een dakopbouw aan de achterkant, het maken van een dakterras op de tweede verdieping en het splitsen van het pand in twee woningen</text:p>
            <text:p text:style-name="common-al">Datum ontvangst aanvraag: 30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1776</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776</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776</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de achterkant, het maken van een dakterras op de tweede verdieping en het splitsen van het pand in twee woningen, Griftstraat 20 te Utrecht, HZ_WABO-23-29803</meta:user-defined>
    <meta:user-defined meta:name="DCTERMS.W3CDTF/DCTERMS.available">2023-09-04</meta:user-defined>
    <meta:user-defined meta:name="DCTERMS.W3CDTF/OVERHEIDop.jaargang">2023</meta:user-defined>
    <meta:user-defined meta:name="OVERHEIDop.externeBijlage">Aanvraagdocument  publiceerbaar-A|exb-2023-42262</meta:user-defined>
    <meta:user-defined meta:name="OVERHEIDop.publicationIssue">381776</meta:user-defined>
    <meta:user-defined meta:name="OVERHEIDop.GmbID/DC.identifier">gmb-2023-381776</meta:user-defined>
    <meta:user-defined meta:name="OVERHEIDop.versieInformatie"/>
  </office:meta>
</office:document-meta>
</file>