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wee loodsen, Kasteellaan 1 te Haarzuilens,  HZ_WABO-22-394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steellaan 1 te Haarzuilens</text:p>
            <text:p text:style-name="common-al">HZ_WABO-22-39433</text:p>
            <text:p text:style-name="common-al">Toelichting: het bouwen van twee loodsen</text:p>
            <text:p text:style-name="common-al">Datum besluit: 31 augustus 2023</text:p>
            <text:p text:style-name="common-al">De beroepstermijn gaat in 1 dag na publicatie van het besluit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625</text:span><text:line-break/><text:date style:data-style-name="dag" text:fixed="true" text:date-value="2023-09-04"/><text:line-break/><text:date style:data-style-name="jaar" text:fixed="true" text:date-value="2023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625</text:span><text:date style:data-style-name="nicedate" text:fixed="true" text:date-value="2023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625</text:span><text:date style:data-style-name="nicedate" text:fixed="true" text:date-value="2023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twee loodsen, Kasteellaan 1 te Haarzuilens,  HZ_WABO-22-39433</meta:user-defined>
    <meta:user-defined meta:name="DCTERMS.W3CDTF/DCTERMS.available">2023-09-04</meta:user-defined>
    <meta:user-defined meta:name="DCTERMS.W3CDTF/OVERHEIDop.jaargang">2023</meta:user-defined>
    <meta:user-defined meta:name="OVERHEIDop.externeBijlage">Aanvraag publiceerbaar-A|exb-2023-42225</meta:user-defined>
    <meta:user-defined meta:name="OVERHEIDop.externeBijlage">Besluit omgevingsvergunning publiceerbaar|exb-2023-42226</meta:user-defined>
    <meta:user-defined meta:name="OVERHEIDop.publicationIssue">381625</meta:user-defined>
    <meta:user-defined meta:name="OVERHEIDop.GmbID/DC.identifier">gmb-2023-381625</meta:user-defined>
    <meta:user-defined meta:name="OVERHEIDop.versieInformatie"/>
  </office:meta>
</office:document-meta>
</file>