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TicelineKollumide8e8b2e-5765-40e5-99e7-b4a682eba92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Ticeline 83 te Koll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juni 2023 overleg gevoerd met de korpschef van de Politie Noord Nederland over het verkeersbesluit voor laadpalen. De politie is akkoord met het besluit uit oogpunt van handhaafbaarheid. De gemeente houdt de politie op de hoogte van individuele aanvragen. Indien nodig wordt overlegd over individuele aanvragen.</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Ticeline nabij huisnr. 83 te Koll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text:p>
                <text:p text:style-name="al">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Ticeline te Kollum nabij huisnummer 83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29 augustus 2023</text:p>
            <text:p text:style-name="common-al">Burgemeester en wethouders van Noardeast-Fryslân, </text:p>
            <text:p text:style-name="common-al">B.T.T. Schat, Loco-secretaris</text:p>
            <text:p text:style-name="last-al">mr. J.G. Kramer, Burgemeester</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59.400000000000006mm"><draw:image xlink:href="Pictures/AfbeeldingTicelineKollumide8e8b2e-5765-40e5-99e7-b4a682eba926.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3, 9290 AA Te Koll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1073</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73</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073</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Noardeast-Fryslân - Laadpaal Ticeline Kollum - Ticeline 83 te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voertuigen aan de Ticeline 83 te Kollum</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Ticeline 83 te Kollum</meta:user-defined>
    <meta:user-defined meta:name="DCTERMS.W3CDTF/DCTERMS.available">2023-09-06</meta:user-defined>
    <meta:user-defined meta:name="DCTERMS.W3CDTF/OVERHEIDop.jaargang">2023</meta:user-defined>
    <meta:user-defined meta:name="OVERHEIDop.publicationIssue">381073</meta:user-defined>
    <meta:user-defined meta:name="OVERHEIDop.GmbID/DC.identifier">gmb-2023-381073</meta:user-defined>
    <meta:user-defined meta:name="OVERHEIDop.versieInformatie"/>
  </office:meta>
</office:document-meta>
</file>