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HetOostenMarrumiaecdc9a3-a8c2-4483-b33c-6219c7d3ac0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style:num-suffix=""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Het Oosten te Marru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juni 2023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Het Oosten nabij huisnr. 3 te Marrum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text:p>
              </text:list-item>
              <text:list-item text:style-override="id1-3-2-2-1-17-3">
                <text:number/>
                <text:p text:style-name="al">of van de functie van objecten of gebieden;</text:p>
              </text:list-item>
              <text:list-item text:style-override="id1-3-2-2-1-17-4">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Het Oosten 3 te Marrum nabij huisnummer 3 aan te wijzen als parkeervakken alleen voor opladen van elektrischte voertuigen volgens de onderstaande situatietekening. Bij de parkeervakken wordt het bord E08c4 van het RVV 1990 geplaatst en een onderbord OB504.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Vastgesteld in de collegevergadering 29 augustus 2023</text:p>
            <text:p text:style-name="common-al">Burgemeester en wethouders van Noardeast-Fryslân, </text:p>
            <text:p text:style-name="common-al">B.T.T. Schat, Loco-secretaris</text:p>
            <text:p text:style-name="last-al">mr. J.G. Kramer, Burgemeester</text:p>
            <text:p text:style-name="tekst_bottom"/>
          </text:section>
        </text:section>
        <text:section text:name="bezwaarschrift_id1-3-2-3" text:style-name="bezwaarschrift">
          <text:p text:style-name="bezwaarschrift_top"/>
          <text:p text:style-name="bezwaarschrift_al">
          <text:span text:style-name="nadrukvet">Situatietekening </text:span>
        </text:p>
          <text:p text:style-name="bezwaarschrift_al">
          <draw:frame><draw:text-box><text:section text:name="plaatje_id1-3-2-3-2-1" text:style-name="plaatje">
            <text:p text:style-name="illustratie_id1-3-2-3-2-1-1"><draw:frame draw:style-name="illustratie_id1-3-2-3-2-1-1" text:anchor-type="paragraph" svg:width="140mm" svg:height="97.10000000000001mm"><draw:image xlink:href="Pictures/AfbeeldingHetOostenMarrumiaecdc9a3-a8c2-4483-b33c-6219c7d3ac06.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1050</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050</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050</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laadpaal Marrum - Het Oosten 3 Marr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voor laden elektrische voertuigen aan Het Oosten te Marrum</meta:user-defined>
    <meta:user-defined meta:name="OVERHEIDop.verkeersbordcode">E8c</meta:user-defined>
    <dc:language>nl</dc:language>
    <meta:user-defined meta:name="OVERHEIDop.locatietype/OVERHEIDop.gebiedsmarkering">Punt</meta:user-defined>
    <meta:user-defined meta:name="DC.title">Verkeersbesluit openbare parkeervakken alleen voor laden elektrische voertuigen aan Het Oosten te Marrum</meta:user-defined>
    <meta:user-defined meta:name="DCTERMS.W3CDTF/DCTERMS.available">2023-09-06</meta:user-defined>
    <meta:user-defined meta:name="DCTERMS.W3CDTF/OVERHEIDop.jaargang">2023</meta:user-defined>
    <meta:user-defined meta:name="OVERHEIDop.publicationIssue">381050</meta:user-defined>
    <meta:user-defined meta:name="OVERHEIDop.GmbID/DC.identifier">gmb-2023-381050</meta:user-defined>
    <meta:user-defined meta:name="OVERHEIDop.versieInformatie"/>
  </office:meta>
</office:document-meta>
</file>