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bestemmingsplan ‘Partiële herziening Initieel Omgevingsplan Valkenburg aan de Geul 2022 – Achelerweg 1, 3 en 4 en Hekerweg 34 te Valkenburg’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Valkenburg aan de Geul maken, ingevolge het bepaalde in artikel 3.8 lid 1 van de Wet ruimtelijke ordening, bekend dat  vanaf donderdag 7 september tot en met woensdag 18 oktober 2023 het ontwerp bestemmingsplan ‘Partiële herziening Initieel Omgevingsplan Valkenburg aan de Geul 2022 – Achelerweg 1, 3 en 4 en Hekerweg 34 te Valkenburg (NL.IMRO.0994.2023BP002-ON01) ter inzage ligt.</text:p>
            <text:p text:style-name="tussenkopcur">Bestemmingsplan</text:p>
            <text:p text:style-name="common-al">Het bestemmingsplan heeft betrekking op de percelen kadastraal bekend gemeente Valkenburg, sectie U nummers 127, 368, 370, 366, 380, 381, 398, 399, 400 en 103en plaatselijk bekend Achelerweg 1, 3 en 4 en Hekerweg 34. </text:p>
            <text:p text:style-name="common-al">Met het bestemmingsplan worden de bestemmingen ‘Agrarisch – agrarisch bedrijf’ en ‘Agrarisch met waarden’ op het adres Achelerweg 4 gewijzigd naar de bestemming ‘Wonen’ met vergroting van het bouwvlak en wordt de bestemming ‘Agrarisch met waarden’ op de tuinen achter de woningen met de adressen Achelerweg 1 en Hekerweg 34 gewijzigd naar de bestemming ‘Tuin’. </text:p>
            <text:p text:style-name="tussenkopcur">Inzage</text:p>
            <text:p text:style-name="common-al">Het ontwerp bestemmingsplan is op de volgende wijze in te zien:</text:p>
            <text:list text:style-name="id1-3-2-1-1-8">
              <text:list-item text:style-override="id1-3-2-1-1-8-1">
                <text:number>•</text:number>
                <text:p text:style-name="al">digitaal via de website <text:a xlink:href="https://www.ruimtelijkeplannen.nl/" xlink:type="simple">https://www.ruimtelijkeplannen.nl</text:a>;</text:p>
              </text:list-item>
              <text:list-item text:style-override="id1-3-2-1-1-8-2">
                <text:number>•</text:number>
                <text:p text:style-name="al">analoog (de papieren versie) in het gemeentehuis, uitsluitend op afspraak via het Klantcontactcentrum (KCC) van de gemeente, te bereiken via tel.14 043.  </text:p>
              </text:list-item>
            </text:list>
            <text:p text:style-name="common-al">Bij verschillen tussen de digitale en de analoge versie is de digitale versie van het plan doorslaggevend.</text:p>
            <text:p text:style-name="tussenkopcur">Zienswijzen</text:p>
            <text:p text:style-name="common-al">Gedurende de ter inzage termijn kan iedereen, zowel schriftelijk als mondeling, onder vermelding van: ‘zienswijze ontwerp bestemmingsplan ‘Partiële herziening Initieel OP Valkenburg aan de Geul 2022 – Achelerweg 1, 3, 4 en Hekerweg 34 te Valkenburg’ een zienswijze over het ontwerp bestemmingsplan indienen. Een zienswijze dient gericht te worden aan de gemeenteraad en kan per post gestuurd worden naar: postbus 998, 6300 AZ te Valkenburg. Een zienswijze dient de volgende informatie te bevatten: naam en adres van de indiener, datum en reden/omschrijving van de zienswijze. Voor het indienen van een mondelinge zienswijze kunt u een afspraak maken met de behandelend ambtenaar via tel. 14 043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Valkenburg, september 2023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81040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04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04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0/xml/MC-DRP-PlanRuimtelijk-Web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994.2023BP002-ON01</meta:user-defined>
    <meta:user-defined meta:name="OVERHEIDop.Plansoort/OVERHEIDop.plansoort">bestemmings- of omgevingsplan</meta:user-defined>
    <dc:language>nl</dc:language>
    <meta:user-defined meta:name="OVERHEIDop.locatietype/OVERHEIDop.gebiedsmarkering">Vlak</meta:user-defined>
    <meta:user-defined meta:name="DC.title">Ontwerp bestemmingsplan ‘Partiële herziening Initieel Omgevingsplan Valkenburg aan de Geul 2022 – Achelerweg 1, 3 en 4 en Hekerweg 34 te Valkenburg’.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1040</meta:user-defined>
    <meta:user-defined meta:name="OVERHEIDop.GmbID/DC.identifier">gmb-2023-381040</meta:user-defined>
    <meta:user-defined meta:name="OVERHEIDop.versieInformatie"/>
  </office:meta>
</office:document-meta>
</file>