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Foijingaweg15EKpompi1d5ded7f-6536-4134-936d-9744127740a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Foijingaweg 15E te Kollumerpomp</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juni 2023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Dit gebeurt door het aanbrengen van aanwijspijlen op het onderbord richting de desbetreffende parkeervakken. Op het parkeerterrein nabij de Foijingaweg 15E te Kollumerpomp is voldoende parkeergelegenheid om 2 parkeervakken aan te wijzen uitsluitend voor het laden van elektrische auto’s. </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 </text:p>
                <text:p text:style-name="al">of van de functie van objecten of gebieden;</text:p>
              </text:list-item>
              <text:list-item text:style-override="id1-3-2-2-1-17-3">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2 parkeervakken aan de Foijingaweg 15E te Kollumerpomp aan te wijzen als parkeervakken alleen voor opladen van elektrischte voertuigen volgens de onderstaande situatietekening. Bij de parkeervakken wordt het bord E08c van het RVV 1990 geplaatst. </text:p>
            <text:p text:style-name="common-al">Vastgesteld in de collegevergadering 29 augustus 2023</text:p>
            <text:p text:style-name="common-al">Burgemeester en wethouders van Noardeast-Fryslân, </text:p>
            <text:p text:style-name="common-al">B.T.T. Schat mr. J.G. Kramer </text:p>
            <text:p text:style-name="last-al">Loco-secretaris Burgemeester</text:p>
            <text:p text:style-name="tekst_bottom"/>
          </text:section>
        </text:section>
        <text:section text:name="bezwaarschrift_id1-3-2-3" text:style-name="bezwaarschrift">
          <text:p text:style-name="bezwaarschrift_top"/>
          <text:p text:style-name="bezwaarschrift_al">
          <text:span text:style-name="nadrukvet">Situatietekening </text:span>
        </text:p>
          <text:p text:style-name="bezwaarschrift_al">
          <draw:frame><draw:text-box><text:section text:name="plaatje_id1-3-2-3-2-1" text:style-name="plaatje">
            <text:p text:style-name="illustratie_id1-3-2-3-2-1-1"><draw:frame draw:style-name="illustratie_id1-3-2-3-2-1-1" text:anchor-type="paragraph" svg:width="140mm" svg:height="67.4mm"><draw:image xlink:href="Pictures/AfbeeldingFoijingaweg15EKpompi1d5ded7f-6536-4134-936d-9744127740a7.jpg" xlink:type="simple"/></draw:frame></text:p>
          </text:section></draw:text-box></draw:frame>
        </text: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1-1" style:parent-style-name="Standard">
      <style:paragraph-properties style:line-spacing="0mm" style:text-autospace="none" ofo:line-height="0.001cm"/>
    </style:style>
    <style:style style:family="graphic" style:name="illustratie_id1-3-2-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1036</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1036</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1036</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laadpaal Kollumerpomp - Foijingaweg 15E Kollumerpom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parkeerplaatsen voor laden elektrische voertuigen aan de Foijingaweg te Kollumerpomp</meta:user-defined>
    <meta:user-defined meta:name="OVERHEIDop.verkeersbordcode">E8c</meta:user-defined>
    <dc:language>nl</dc:language>
    <meta:user-defined meta:name="OVERHEIDop.locatietype/OVERHEIDop.gebiedsmarkering">Punt</meta:user-defined>
    <meta:user-defined meta:name="DC.title">Verkeersbesluit openbare parkeervakken alleen voor laden elektrische voertuigen aan de Foijingaweg 15E te Kollumerpomp</meta:user-defined>
    <meta:user-defined meta:name="DCTERMS.W3CDTF/DCTERMS.available">2023-09-06</meta:user-defined>
    <meta:user-defined meta:name="DCTERMS.W3CDTF/OVERHEIDop.jaargang">2023</meta:user-defined>
    <meta:user-defined meta:name="OVERHEIDop.publicationIssue">381036</meta:user-defined>
    <meta:user-defined meta:name="OVERHEIDop.GmbID/DC.identifier">gmb-2023-381036</meta:user-defined>
    <meta:user-defined meta:name="OVERHEIDop.versieInformatie"/>
  </office:meta>
</office:document-meta>
</file>