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ovondei8db69684-d119-4709-8f16-73ae6d62332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text:list-style style:name="id1-3-2-2-1-17-5">
      <text:list-level-style-bullet text:bullet-char="•" text:level="1">
        <style:list-level-properties text:min-label-width="10mm"/>
      </text:list-level-style-bullet>
    </text:list-style>
    <text:list-style style:name="id1-3-2-2-1-17-6">
      <text:list-level-style-bullet text:bullet-char="•" text:level="1">
        <style:list-level-properties text:min-label-width="10mm"/>
      </text:list-level-style-bullet>
    </text:list-style>
    <text:list-style style:name="id1-3-2-2-1-17-7">
      <text:list-level-style-bullet text:bullet-char="•" text:level="1">
        <style:list-level-properties text:min-label-width="10mm"/>
      </text:list-level-style-bullet>
    </text:list-style>
    <text:list-style style:name="id1-3-2-2-1-17-8">
      <text:list-level-style-bullet text:bullet-char="•" text:level="1">
        <style:list-level-properties text:min-label-width="10mm"/>
      </text:list-level-style-bullet>
    </text:list-style>
    <text:list-style style:name="id1-3-2-2-1-17-9">
      <text:list-level-style-bullet text:bullet-char="•" text:level="1">
        <style:list-level-properties text:min-label-width="10mm"/>
      </text:list-level-style-bullet>
    </text:list-style>
  </office:automatic-styles>
  <office:body>
    <office:text>
      <text:p text:style-name="new_page_staatscourant"/>
      <text:p text:style-name="single-kop-titel">Verkeersbesluit ovonde op kruispunt Dokkumerstraatweg -Hikkaarderdyk – Kolkhuizerweg te Burdaard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 De in het besluit genoemde locaties zijn in eigendom en beheer van de gemeente Noardeast-Fryslâ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april 2023 overleg gevoerd met de korpschef van de Politie Noord Nederland over het verkeersbesluit. </text:p>
            <text:p text:style-name="tussenkopcur">Motivering</text:p>
            <text:p text:style-name="common-al">Op het kruispunt kruisen de gebiedsontsluitingsweg Kolkhuizerweg/Hikkaarderdyk en de erftoegangsweg Dokkumerstraatweg. Op de Kolkhuizerweg/Hikkaarderdyk is een maximum snelheid ingesteld van 80 km/uur en op de Dokkumerstraatweg geldt een maximum snelheid van 60 km/uur. Het verkeer op de gebiedsontsluitingsweg nadert het kruispunt met hoge snelheid. Alle verkeer wordt gelijkvloers afgewikkeld. Fietsers steken gelijkvloers het kruispunt over waarbij geen verkeersgeleider aanwezig is om getrapt over te steken. De Dokkumerstraatweg wordt door veel fietsers gebruikt als school- of werkfietsroute. De afgelopen jaren zijn er ernstige en dodelijke verkeersslachtoffers op dit kruispunt gevallen door aanrijdingen.</text:p>
            <text:p text:style-name="common-al">Op dit moment voldoet de inrichting van het kruispunt niet aan de eisen die aan gebiedsontsluitingswegen worden gesteld. Uit verkeersveiligheidsoverwegingen wordt dit kruispunt heringericht en wordt een ovonde gerealiseerd. Er is gekozen voor een ovonde omdat de afwikkeling gunstiger is dan een rotonde. Door de aanleg van een ovonde wordt de snelheid ter plaatse laag. Voor fietsers en bromfietsers wordt een verplicht vrijliggende fietspad aangelegd naast de Dokkumerstraatweg en via het middendeel van de ovonde.</text:p>
            <text:p text:style-name="common-al">Het verkeer op de ovonde krijgt voorrang op de het verkeer van de aansluitende wegen. Fietsers dienen voorrang te verlenen aan het verkeer op de ovonde en er geldt een verbod voor voetgangers op de ovonde. Op de ovonde geldt een verplichte rijrichting. </text:p>
            <text:p text:style-name="common-al">De bestaande verboden voor voetgangers, fietsers en bromfietsers op de Hikkaarderdyk en Kolkhuizerweg blijven bestaan.</text:p>
            <text:p text:style-name="common-al">Dit besluit dient de volgende doelen uit artikel 2 van de Wegenverkeerswet 1994:</text:p>
            <text:list text:style-name="id1-3-2-2-1-14">
              <text:list-item text:style-override="id1-3-2-2-1-14-1">
                <text:number>•</text:number>
                <text:p text:style-name="al">het verzekeren van de veiligheid op de weg;</text:p>
              </text:list-item>
            </text:list>
            <text:p text:style-name="common-al">
            <text:span text:style-name="nadrukvet">Besluit</text:span>
          </text:p>
            <text:p text:style-name="common-al">Wij besluiten op grond van bovenvermelde overwegingen:</text:p>
            <text:list text:style-name="id1-3-2-2-1-17">
              <text:list-item text:style-override="id1-3-2-2-1-17-1">
                <text:number>•</text:number>
                <text:p text:style-name="al">de huidige voorrangsregelingen op het kruispunt in te trekken en de borden B06 te verwijderen;</text:p>
              </text:list-item>
              <text:list-item text:style-override="id1-3-2-2-1-17-2">
                <text:number>•</text:number>
                <text:p text:style-name="al">het huidige verboden voor voetgangers, fietsers en bromfietsers op de Hikkaarderdyk en de Kolkhuizerweg te handhaven;</text:p>
              </text:list-item>
              <text:list-item text:style-override="id1-3-2-2-1-17-3">
                <text:number>•</text:number>
                <text:p text:style-name="al">een ovonde in te stellen op het kruispunt Dokkumerstraatweg -Hikkaarderdyk – Kolkhuizerweg;</text:p>
              </text:list-item>
              <text:list-item text:style-override="id1-3-2-2-1-17-4">
                <text:number>•</text:number>
                <text:p text:style-name="al">verkeer op de ovonde voorrang te verlenen middels plaatsing van de borden B06 van het RVV 1990 en het aanbrengen van haaientanden en voorrangsdriehoeken op het wegdek;</text:p>
              </text:list-item>
              <text:list-item text:style-override="id1-3-2-2-1-17-5">
                <text:number>•</text:number>
                <text:p text:style-name="al">een verplichte rijrichting aan te geven middels plaatsing van borden D01 van het RVV 1990;</text:p>
              </text:list-item>
              <text:list-item text:style-override="id1-3-2-2-1-17-6">
                <text:number>•</text:number>
                <text:p text:style-name="al">de verkeergeleiders in de Hikkaarderdyk en Kolkhuizerweg voorzien van borden D02 van het RVV 1990 zodat verkeer de verkeersgeleiders recht dienen te passeren;</text:p>
              </text:list-item>
              <text:list-item text:style-override="id1-3-2-2-1-17-7">
                <text:number>•</text:number>
                <text:p text:style-name="al">de paden langs de Dokkumerstraatweg en op de ovonde aan te wijzen als verplicht fiets/bromfietspad middels borden G12A van het RVV 1990;</text:p>
              </text:list-item>
              <text:list-item text:style-override="id1-3-2-2-1-17-8">
                <text:number>•</text:number>
                <text:p text:style-name="al">de gebruikers van de verplichte fiets/bromfietspaden voorrang te laten verlenen op het verkeer op de ovonde en de Dokkumerstraatweg middels plaatsing van borden B06 van het RVV 1990 en het aanbrengen van haaientanden en voorrangsdriehoeken op het wegdek;</text:p>
              </text:list-item>
              <text:list-item text:style-override="id1-3-2-2-1-17-9">
                <text:number>•</text:number>
                <text:p text:style-name="al">de bebording en markeringen aan te brengen volgens de onderstaande tekening.</text:p>
              </text:list-item>
            </text:list>
            <text:p text:style-name="common-al"/>
            <text:p text:style-name="common-al">Vastgesteld in de collegevergadering 29 augustus 2023</text:p>
            <text:p text:style-name="common-al">Burgemeester en wethouders van Noardeast-Fryslân, </text:p>
            <text:p text:style-name="common-al"/>
            <text:p text:style-name="common-al">B.T.T. Schat, Loco-secretaris</text:p>
            <text:p text:style-name="common-al">mr. J.G. Kramer, Burgemeester</text:p>
            <text:p text:style-name="last-al"/>
            <text:p text:style-name="tekst_bottom"/>
          </text:section>
        </text:section>
        <text:section text:name="bezwaarschrift_id1-3-2-3" text:style-name="bezwaarschrift">
          <text:p text:style-name="bezwaarschrift_top"/>
          <text:p text:style-name="bezwaarschrift_al">
          <text:span text:style-name="nadrukvet">Situatietekening ovonde op kruispunt Dokkumerstraatweg – Hikkaarderdyk – Kolkhuizerweg te Burdaard</text:span>
        </text:p>
          <text:p text:style-name="bezwaarschrift_al">
          <draw:frame><draw:text-box><text:section text:name="plaatje_id1-3-2-3-2-1" text:style-name="plaatje">
            <text:p text:style-name="illustratie_id1-3-2-3-2-1-1"><draw:frame draw:style-name="illustratie_id1-3-2-3-2-1-1" text:anchor-type="paragraph" svg:width="128.56584603360687mm" svg:height="235mm"><draw:image xlink:href="Pictures/Afbeeldingovondei8db69684-d119-4709-8f16-73ae6d623326.jpg" xlink:type="simple"/></draw:frame></text:p>
          </text:section></draw:text-box></draw:frame>
        </text:p>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 9100 AA te Dokkum. Een bezwaarschrift kan ook worden ingediend via de gemeentelijke website (www.noardeast-fryslan.nl). 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2-1-1" style:parent-style-name="Standard">
      <style:paragraph-properties style:line-spacing="0mm" style:text-autospace="none" ofo:line-height="0.001cm"/>
    </style:style>
    <style:style style:family="graphic" style:name="illustratie_id1-3-2-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80887</text:span><text:line-break/><text:date style:data-style-name="dag" text:fixed="true" text:date-value="2023-09-06"/><text:line-break/><text:date style:data-style-name="jaar" text:fixed="true" text:date-value="2023-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0887</text:span><text:date style:data-style-name="nicedate" text:fixed="true" text:date-value="2023-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0887</text:span><text:date style:data-style-name="nicedate" text:fixed="true" text:date-value="2023-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Noardeast-Fryslân - Rotonde Burdaard - Kolkhuizerweg Burdaard</meta:user-defined>
    <meta:user-defined meta:name="OVERHEIDvb.Wegcategorie/OVERHEIDvb.wegcategorie">Gebiedsontsluitingsweg buiten de bebouwde kom</meta:user-defined>
    <meta:user-defined meta:name="OVERHEIDvb.Weggebruiker/OVERHEIDvb.weggebruiker">bestuurders van een motorrijwiel, scooter, personenauto of bestelauto</meta:user-defined>
    <meta:user-defined meta:name="DCTERMS.abstract">Regeling verkeer ovonde Burdaard</meta:user-defined>
    <meta:user-defined meta:name="OVERHEIDop.verkeersbordcode">B6</meta:user-defined>
    <meta:user-defined meta:name="OVERHEIDop.verkeersbordcode">D1</meta:user-defined>
    <meta:user-defined meta:name="OVERHEIDop.verkeersbordcode">G12a</meta:user-defined>
    <dc:language>nl</dc:language>
    <meta:user-defined meta:name="OVERHEIDop.locatietype/OVERHEIDop.gebiedsmarkering">Punt</meta:user-defined>
    <meta:user-defined meta:name="DC.title">Verkeersbesluit ovonde op kruispunt Dokkumerstraatweg -Hikkaarderdyk – Kolkhuizerweg te Burdaard</meta:user-defined>
    <meta:user-defined meta:name="DCTERMS.W3CDTF/DCTERMS.available">2023-09-06</meta:user-defined>
    <meta:user-defined meta:name="DCTERMS.W3CDTF/OVERHEIDop.jaargang">2023</meta:user-defined>
    <meta:user-defined meta:name="OVERHEIDop.publicationIssue">380887</meta:user-defined>
    <meta:user-defined meta:name="OVERHEIDop.GmbID/DC.identifier">gmb-2023-380887</meta:user-defined>
    <meta:user-defined meta:name="OVERHEIDop.versieInformatie"/>
  </office:meta>
</office:document-meta>
</file>