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behand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NOORD</text:p>
            <text:p text:style-name="last-al">
            <text:span text:style-name="nadrukvet">Buizerdstraat, t.h.v. Wulpstraat nr. 15</text:span>
            <text:span text:style-name="nadrukvet">,</text:span> (0153Z2023081400012): Verkeersbesluit gereserveerde parkeerplaatsen voor opladen elektrische voertuigen (ingediend d.d. 14-08-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80716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716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716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53Z2023081400012</meta:user-defined>
    <meta:user-defined meta:name="DCTERMS.abstract">doorzetten naar johan voor control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activiteit behandelen</meta:user-defined>
    <meta:user-defined meta:name="DCTERMS.W3CDTF/DCTERMS.available">2023-09-06</meta:user-defined>
    <meta:user-defined meta:name="DCTERMS.W3CDTF/OVERHEIDop.jaargang">2023</meta:user-defined>
    <meta:user-defined meta:name="OVERHEIDop.publicationIssue">380716</meta:user-defined>
    <meta:user-defined meta:name="OVERHEIDop.GmbID/DC.identifier">gmb-2023-380716</meta:user-defined>
    <meta:user-defined meta:name="OVERHEIDop.versieInformatie"/>
  </office:meta>
</office:document-meta>
</file>