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gevel van de woning, Prinses Margrietlaan 5 te De Meern,  HZ_WABO-23-252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5 te De Meern</text:p>
            <text:p text:style-name="common-al">HZ_WABO-23-25260</text:p>
            <text:p text:style-name="common-al">Toelichting: het bouwen van een uitbouw aan de achtergevel van de woning</text:p>
            <text:p text:style-name="common-al">Datum besluit: 30 augustus 2023</text:p>
            <text:p text:style-name="common-al">Startdatum bezwaartermijn: 1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0339</text:span><text:line-break/><text:date style:data-style-name="dag" text:fixed="true" text:date-value="2023-09-04"/><text:line-break/><text:date style:data-style-name="jaar" text:fixed="true" text:date-value="2023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339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0339</text:span><text:date style:data-style-name="nicedate" text:fixed="true" text:date-value="2023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gevel van de woning, Prinses Margrietlaan 5 te De Meern,  HZ_WABO-23-25260</meta:user-defined>
    <meta:user-defined meta:name="DCTERMS.W3CDTF/DCTERMS.available">2023-09-04</meta:user-defined>
    <meta:user-defined meta:name="DCTERMS.W3CDTF/OVERHEIDop.jaargang">2023</meta:user-defined>
    <meta:user-defined meta:name="OVERHEIDop.externeBijlage">publiceerbaar-A|exb-2023-42064</meta:user-defined>
    <meta:user-defined meta:name="OVERHEIDop.externeBijlage">Besluit omgevingsvergunning publiceerbaar|exb-2023-42065</meta:user-defined>
    <meta:user-defined meta:name="OVERHEIDop.publicationIssue">380339</meta:user-defined>
    <meta:user-defined meta:name="OVERHEIDop.GmbID/DC.identifier">gmb-2023-380339</meta:user-defined>
    <meta:user-defined meta:name="OVERHEIDop.versieInformatie"/>
  </office:meta>
</office:document-meta>
</file>