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Derde Oosterparklaan 75 te Utrecht,  HZ_WABO-23-221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rde Oosterparklaan 75 te Utrecht</text:p>
            <text:p text:style-name="common-al">HZ_WABO-23-22119</text:p>
            <text:p text:style-name="common-al">Toelichting: het bouwen van een dakkapel aan de voorkant van een woning</text:p>
            <text:p text:style-name="common-al">Datum besluit: 29 augustus 2023</text:p>
            <text:p text:style-name="common-al">Startdatum bezwaartermijn: 31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653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653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653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Derde Oosterparklaan 75 te Utrecht,  HZ_WABO-23-22119</meta:user-defined>
    <meta:user-defined meta:name="DCTERMS.W3CDTF/DCTERMS.available">2023-09-01</meta:user-defined>
    <meta:user-defined meta:name="DCTERMS.W3CDTF/OVERHEIDop.jaargang">2023</meta:user-defined>
    <meta:user-defined meta:name="OVERHEIDop.externeBijlage">Aanvraag publiceerbaar-A|exb-2023-41981</meta:user-defined>
    <meta:user-defined meta:name="OVERHEIDop.externeBijlage">Besluit omgevingsvergunning publiceerbaar|exb-2023-41982</meta:user-defined>
    <meta:user-defined meta:name="OVERHEIDop.publicationIssue">379653</meta:user-defined>
    <meta:user-defined meta:name="OVERHEIDop.GmbID/DC.identifier">gmb-2023-379653</meta:user-defined>
    <meta:user-defined meta:name="OVERHEIDop.versieInformatie"/>
  </office:meta>
</office:document-meta>
</file>