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Barteljorisstraat 30, 2023-02056, het veranderen van de winkelpui en de gevelreclame, activiteit bouwen, verzonden 25 augustus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text:span text:style-name="nadrukondlijn">511, 2003 PB in Haarlem, onder vermelding van “bezwaar” in de linkerbovenhoek. Het bezwaarschrift dient</text:span>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9562</text:span><text:line-break/><text:date style:data-style-name="dag" text:fixed="true" text:date-value="2023-09-01"/><text:line-break/><text:date style:data-style-name="jaar" text:fixed="true" text:date-value="2023-09-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562</text:span><text:date style:data-style-name="nicedate" text:fixed="true" text:date-value="2023-09-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562</text:span><text:date style:data-style-name="nicedate" text:fixed="true" text:date-value="2023-09-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Barteljorisstraat 30, 2023-02056, het veranderen van de winkelpui en de gevelreclame, activiteit bouwen, verzonden 25 augustus 2023</meta:user-defined>
    <meta:user-defined meta:name="DCTERMS.W3CDTF/DCTERMS.available">2023-09-01</meta:user-defined>
    <meta:user-defined meta:name="DCTERMS.W3CDTF/OVERHEIDop.jaargang">2023</meta:user-defined>
    <meta:user-defined meta:name="OVERHEIDop.publicationIssue">379562</meta:user-defined>
    <meta:user-defined meta:name="OVERHEIDop.GmbID/DC.identifier">gmb-2023-379562</meta:user-defined>
    <meta:user-defined meta:name="OVERHEIDop.versieInformatie"/>
  </office:meta>
</office:document-meta>
</file>