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vier woongebouwen met 350 huurwoningen, 38 koopwoningen en een kantoorruimte, Kruisvaartkade, blok S4, S5, S6 en S7 in Utrecht,  HZ_WABO-22-4529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uisvaartkade, blok S4, S5, S6 en S7 in Utrecht</text:p>
            <text:p text:style-name="common-al">HZ_WABO-22-45294</text:p>
            <text:p text:style-name="common-al">Toelichting: het bouwen van vier woongebouwen met 350 huurwoningen, 38 koopwoningen en een kantoorruimte</text:p>
            <text:p text:style-name="common-al">Datum besluit: 29 augustus 2023</text:p>
            <text:p text:style-name="common-al">Startdatum bezwaartermijn: 31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9254</text:span><text:line-break/><text:date style:data-style-name="dag" text:fixed="true" text:date-value="2023-09-01"/><text:line-break/><text:date style:data-style-name="jaar" text:fixed="true" text:date-value="2023-09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254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9254</text:span><text:date style:data-style-name="nicedate" text:fixed="true" text:date-value="2023-09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vier woongebouwen met 350 huurwoningen, 38 koopwoningen en een kantoorruimte, Kruisvaartkade, blok S4, S5, S6 en S7 in Utrecht,  HZ_WABO-22-45294</meta:user-defined>
    <meta:user-defined meta:name="DCTERMS.W3CDTF/DCTERMS.available">2023-09-01</meta:user-defined>
    <meta:user-defined meta:name="DCTERMS.W3CDTF/OVERHEIDop.jaargang">2023</meta:user-defined>
    <meta:user-defined meta:name="OVERHEIDop.externeBijlage">Publiceerbaar-A|exb-2023-41922</meta:user-defined>
    <meta:user-defined meta:name="OVERHEIDop.externeBijlage">Besluit omgevingsvergunning publiceerbaar|exb-2023-41923</meta:user-defined>
    <meta:user-defined meta:name="OVERHEIDop.publicationIssue">379254</meta:user-defined>
    <meta:user-defined meta:name="OVERHEIDop.GmbID/DC.identifier">gmb-2023-379254</meta:user-defined>
    <meta:user-defined meta:name="OVERHEIDop.versieInformatie"/>
  </office:meta>
</office:document-meta>
</file>