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Dirkje Goedhartstraat 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Dirkje Goedhartstraat 124, 3065GJ, aanleggen van een eigen oprit t.g.v. opladen elektrisch voertuig (aanvraagdatum 29-08-2023, dossiernummer OMV.23.08.00311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749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749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749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Aangevraagde omgevingsvergunning Dirkje Goedhartstraat 124</meta:user-defined>
    <meta:user-defined meta:name="DCTERMS.W3CDTF/DCTERMS.available">2023-09-01</meta:user-defined>
    <meta:user-defined meta:name="DCTERMS.W3CDTF/OVERHEIDop.jaargang">2023</meta:user-defined>
    <meta:user-defined meta:name="OVERHEIDop.publicationIssue">378749</meta:user-defined>
    <meta:user-defined meta:name="OVERHEIDop.GmbID/DC.identifier">gmb-2023-378749</meta:user-defined>
    <meta:user-defined meta:name="OVERHEIDop.versieInformatie"/>
  </office:meta>
</office:document-meta>
</file>