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bestaande woning, Gouden Koetslaan 1 te Vleuten, HZ_WABO-23-294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ouden Koetslaan 1 te Vleuten</text:span>
          </text:p>
            <text:p text:style-name="common-al">HZ_WABO-23-29419</text:p>
            <text:p text:style-name="common-al">Toelichting: het bouwen van een dakopbouw op een bestaande woning</text:p>
            <text:p text:style-name="common-al">Datum ontvangst aanvraag: 28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8131</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131</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8131</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bestaande woning, Gouden Koetslaan 1 te Vleuten, HZ_WABO-23-29419</meta:user-defined>
    <meta:user-defined meta:name="DCTERMS.W3CDTF/DCTERMS.available">2023-08-31</meta:user-defined>
    <meta:user-defined meta:name="DCTERMS.W3CDTF/OVERHEIDop.jaargang">2023</meta:user-defined>
    <meta:user-defined meta:name="OVERHEIDop.externeBijlage">Aanvraagdocument  publiceerbaar-A|exb-2023-41768</meta:user-defined>
    <meta:user-defined meta:name="OVERHEIDop.publicationIssue">378131</meta:user-defined>
    <meta:user-defined meta:name="OVERHEIDop.GmbID/DC.identifier">gmb-2023-378131</meta:user-defined>
    <meta:user-defined meta:name="OVERHEIDop.versieInformatie"/>
  </office:meta>
</office:document-meta>
</file>