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style:num-suffix=""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style:num-suffix=""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tijdelijke verkeersmaatregelen in de Calandstr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text:span>
            <text:span text:style-name="nadrukvet">Centrum,</text:span>
            <text:span text:style-name="nadrukvet"/>
            <text:span text:style-name="nadrukvet"/>
            <text:span text:style-name="nadrukvet">23/0012414 </text:span>
            <text:span text:style-name="nadrukvet">- </text:span>
            <text:span text:style-name="nadrukvet">AS23/06194</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overwegende,</text:p>
            <text:p text:style-name="common-al"/>
            <text:p text:style-name="common-al">dat de Calandstraat gelegen is in het Centrum te Rotterdam; </text:p>
            <text:p text:style-name="common-al">dat er aan de Calandstraat tussen huisnummers 33 en 53 bouwwerkzaamheden plaatsvinden om 49 studio’s te realiseren;</text:p>
            <text:p text:style-name="common-al">dat een deel van de straat dient te worden afgesloten gelet op de bouwveiligheidseisen;</text:p>
            <text:p text:style-name="common-al">dat de bouwwerkzaamheden plaatsvinden vanaf 12 juni 2023 tot week 27 in 2024;</text:p>
            <text:p text:style-name="common-al">dat de Calandstraat gescheiden weghelften kent door een groenstrook tussen de twee rijrichtingen;</text:p>
            <text:p text:style-name="common-al">dat vanwege de bouwwerkzaamheden de noordzijde van de Calandstraat wordt afgesloten;</text:p>
            <text:p text:style-name="common-al">dat verkeer wordt omgeleid via de zuidzijde van de Calandstraat;</text:p>
            <text:p text:style-name="common-al">dat de zuidzijde van de Calandstraat 5,15 meter breed is en daarmee geschikt is voor het tijdelijk toestaan van tweerichtingsverkeer;</text:p>
            <text:p text:style-name="common-al">dat fietsers en voetgangers kunnen worden omgeleid van de noordzijde naar de zuidzijde van de Calandstraat middels een oversteek in de middenberm van de Calandstraat ter hoogte van huisnummer 53 aan de westzijde van de bouwwerkzaamheden en ter hoogte van huisnummer 33 aan de oostzijde van de bouwwerkzaamheden;</text:p>
            <text:p text:style-name="common-al">dat overige bestuurders tussen de Westerlaan en de Parkstraat via de zuidzijde van de Calandstraat worden geleid;</text:p>
            <text:p text:style-name="common-al">dat de overige panden aan de noordzijde van de Calandstraat bereikbaar blijven voor alle verkeer, waarbij beide uiteinden van de noordzijde van de Calandstraat zullen functioneren als doodlopende straat;</text:p>
            <text:p text:style-name="common-al">dat het gewenst is het westelijke deel tussen de Westerlaan en huisnummer 53 en het oostelijke deel tussen huisnummer 33 en de Parklaan van de noordzijde van de Calandstraat tijdelijk aan te wijzen als doodlopende weg;</text:p>
            <text:p text:style-name="common-al">dat gelet op de verkeersveiligheid van fietsers en voetgangers het gewenst is een tijdelijke geslotenverklaring voor fietsers en voetgangers in te stellen in de noordzijde van de Calandstraat ter hoogte van de bouwplaats;</text:p>
            <text:p text:style-name="common-al">dat gelet op de verkeersveiligheid van het overige verkeer het gewenst is een tijdelijke geslotenverklaring voor al het verkeer in te stellen in de noordzijde van de Calandstraat ter hoogte van de bouwplaats;</text:p>
            <text:p text:style-name="common-al">dat het tevens gewenst is om geparkeerde voertuigen te weren binnen de bouwplaats en hiervoor een tijdelijk parkeerverbod in te stellen in de noordzijde van de Calandstraat;</text:p>
            <text:p text:style-name="common-al">dat gelet op bovenstaande omleidingsroute het gewenst is om tijdelijk tweerichtingsverkeer in te stellen in de zuidzijde van de Calandstraat door waarschuwingsborden te plaatsen en de eenrichtingsbebording af te plakken; </text:p>
            <text:p text:style-name="common-al">dat de bovengenoemde verkeersmaatregelen gelden vanaf 12 juni 2023 tot 1 juli 2024 of zoveel eerder zoals mogelijk is of later indien noodzakelijk is;</text:p>
            <text:p text:style-name="common-al">dat het hier weliswaar gaat om tijdelijke verkeersmaatregelen die voor een periode van langer dan vier maanden duren en daarom worden opgenomen wegens dit verkeersbesluit;</text:p>
            <text:p text:style-name="common-al">dat de maatregel, gelet op artikel 2 van de Wegenverkeerswet 1994 (Wvw, besluit van 21 april 1994, Staatsblad (Stb.) 1994, 475, zoals nadien gewijzigd), strekt tot:</text:p>
            <text:list text:style-name="id1-3-2-2-1-23">
              <text:list-item text:style-override="id1-3-2-2-1-23-1">
                <text:number>•</text:number>
                <text:p text:style-name="al">het in stand houden van de weg en het waarborgen van de bruikbaarheid daarvan; </text:p>
              </text:list-item>
              <text:list-item text:style-override="id1-3-2-2-1-23-2">
                <text:number>•</text:number>
                <text:p text:style-name="al">het zoveel mogelijk waarborgen van de vrijheid van het verkeer;</text:p>
              </text:list-item>
              <text:list-item text:style-override="id1-3-2-2-1-23-3">
                <text:number>•</text:number>
                <text:p text:style-name="al">het verzekeren van de veiligheid op de weg; </text:p>
              </text:list-item>
              <text:list-item text:style-override="id1-3-2-2-1-23-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1 (gemeenteblad 2021-213, zoals nadien gewijzigd);</text:p>
            <text:p text:style-name="tussenkopcur">Besluit:</text:p>
            <text:p text:style-name="common-al">namens het college van Burgemeester en Wethouders van Rotterdam,</text:p>
            <text:p text:style-name="common-al"/>
            <text:p text:style-name="common-al">Tot het instellen van een geslotenverklaring voor al het verkeer in de noordzijde van de Calandstraat, middels:</text:p>
            <text:list text:style-name="id1-3-2-2-1-32">
              <text:list-item text:style-override="id1-3-2-2-1-32-1">
                <text:number>•</text:number>
                <text:p text:style-name="al">het plaatsen van bord C01 (gesloten in beide richtingen voor voertuigen, ruiters en geleiders van rij- en trekdieren of vee) als bedoeld in bijlage I van het Reglement Verkeersregels en Verkeerstekens 1990 met onderbord ‘na 60m’ op een rood-wit afzethek ter hoogte van de kruising met de Westerlaan;</text:p>
              </text:list-item>
              <text:list-item text:style-override="id1-3-2-2-1-32-2">
                <text:number>•</text:number>
                <text:p text:style-name="al">het plaatsen van bord C01 (gesloten in beide richtingen voor voertuigen, ruiters en geleiders van rij- en trekdieren of vee) als bedoeld in bijlage I van het Reglement Verkeersregels en Verkeerstekens 1990 met onderbord ‘na 60m’ op een rood-wit afzethek ter hoogte van de kruising met de Parklaan;</text:p>
              </text:list-item>
              <text:list-item text:style-override="id1-3-2-2-1-32-3">
                <text:number>•</text:number>
                <text:p text:style-name="al">het plaatsen van twee borden C01 (gesloten in beide richtingen voor voertuigen, ruiters en geleiders van rij- en trekdieren of vee) als bedoeld in bijlage I van het Reglement Verkeersregels en Verkeerstekens 1990 op een rood-witte afzethekken ter hoogte van huisnummer 53 en huisnummer 33;</text:p>
              </text:list-item>
              <text:list-item text:style-override="id1-3-2-2-1-32-4">
                <text:number/>
                <text:p text:style-name="al"/>
              </text:list-item>
            </text:list>
            <text:p text:style-name="common-al">Tot het instellen van een geslotenverklaring voor fietsers in de noordzijde van de Calandstraat, middels:</text:p>
            <text:list text:style-name="id1-3-2-2-1-34">
              <text:list-item text:style-override="id1-3-2-2-1-34-1">
                <text:number>•</text:number>
                <text:p text:style-name="al">het plaatsen van twee borden C14 (gesloten voor fietsen en voor gehandicaptenvoertuigen zonder motor) als bedoeld in bijlage I van het Reglement Verkeersregels en Verkeerstekens 1990 op een rood-witte afzethekken ter hoogte van huisnummer 33 en 53;</text:p>
              </text:list-item>
              <text:list-item text:style-override="id1-3-2-2-1-34-2">
                <text:number/>
                <text:p text:style-name="al"/>
              </text:list-item>
            </text:list>
            <text:p text:style-name="common-al">Tot het instellen van een geslotenverklaring voor voetgangers in de noordzijde van de Calandstraat, middels:</text:p>
            <text:list text:style-name="id1-3-2-2-1-36">
              <text:list-item text:style-override="id1-3-2-2-1-36-1">
                <text:number>•</text:number>
                <text:p text:style-name="al">het plaatsen van twee borden C16 (gesloten voor voetgangers) als bedoeld in bijlage I van het Reglement Verkeersregels en Verkeerstekens 1990 op een rood-witte afzethekken ter hoogte van huisnummer 33 en 53;</text:p>
              </text:list-item>
            </text:list>
            <text:p text:style-name="common-al"/>
            <text:p text:style-name="common-al">Te bepalen dat deze verkeersmaatregelen van kracht zijn van 12 juni 2023 tot 1 juli 2024, of zoveel korter als mogelijk of langer indien noodzakelijk.</text:p>
            <text:p text:style-name="common-al"/>
            <text:p text:style-name="common-al">Te bepalen dat de verkeersmaatregelen worden uitgevoerd conform bijgevoegd bordenplan.</text:p>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28 augustus 2023</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 André de la Porte</text:span></text:p>
            <text:p><text:span text:style-name="functie">Hoofd Mobiliteit a.i.</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557</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557</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557</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tijdelijke verkeersmaatregelen - de Caland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3/0012414 - AS23/06194</meta:user-defined>
    <meta:user-defined meta:name="OVERHEIDop.verkeersbordcode">C1</meta:user-defined>
    <meta:user-defined meta:name="OVERHEIDop.verkeersbordcode">C14</meta:user-defined>
    <meta:user-defined meta:name="OVERHEIDop.verkeersbordcode">C1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tijdelijke verkeersmaatregelen in de Calandstraat te Rotterdam</meta:user-defined>
    <meta:user-defined meta:name="DCTERMS.W3CDTF/DCTERMS.available">2023-08-31</meta:user-defined>
    <meta:user-defined meta:name="OVERHEIDop.externeBijlage">Situatietekening|exb-2023-41707</meta:user-defined>
    <meta:user-defined meta:name="DCTERMS.W3CDTF/OVERHEIDop.jaargang">2023</meta:user-defined>
    <meta:user-defined meta:name="OVERHEIDop.publicationIssue">377557</meta:user-defined>
    <meta:user-defined meta:name="OVERHEIDop.GmbID/DC.identifier">gmb-2023-377557</meta:user-defined>
    <meta:user-defined meta:name="OVERHEIDop.versieInformatie"/>
  </office:meta>
</office:document-meta>
</file>