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EN – NIEUWE ERVEN 12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Nieuwe Erven 12 Vught, de oprit voorzien van afsluitbare overkapping en koppelen aan bestaande garage, Z23-259172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7728</text:span><text:line-break/><text:date style:data-style-name="dag" text:fixed="true" text:date-value="2023-02-01"/><text:line-break/><text:date style:data-style-name="jaar" text:fixed="true" text:date-value="2023-0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728</text:span><text:date style:data-style-name="nicedate" text:fixed="true" text:date-value="2023-0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728</text:span><text:date style:data-style-name="nicedate" text:fixed="true" text:date-value="2023-0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EN – NIEUWE ERVEN 12 VUGHT</meta:user-defined>
    <meta:user-defined meta:name="DCTERMS.W3CDTF/DCTERMS.available">2023-02-01</meta:user-defined>
    <meta:user-defined meta:name="DCTERMS.W3CDTF/OVERHEIDop.jaargang">2023</meta:user-defined>
    <meta:user-defined meta:name="OVERHEIDop.publicationIssue">37728</meta:user-defined>
    <meta:user-defined meta:name="OVERHEIDop.GmbID/DC.identifier">gmb-2023-37728</meta:user-defined>
    <meta:user-defined meta:name="OVERHEIDop.versieInformatie"/>
  </office:meta>
</office:document-meta>
</file>