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Johan Broedeletstraat 20 1064A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Johan Broedeletstraat 20 1064AA Amsterdam</text:p>
            <text:p text:style-name="common-al">Omschrijving: uitbouw en verplaatsen van een voordeur van een bestaande woonwagen</text:p>
            <text:p text:style-name="common-al">Besluit: Niet van toepassing</text:p>
            <text:p text:style-name="common-al">Verzonden naar aanvrager op: 20-06-2023</text:p>
            <text:p text:style-name="common-al">Zaaknummer: Z2023-NW002050</text:p>
            <text:p text:style-name="common-al">OLO nummer: 7794277</text:p>
            <text:p text:style-name="common-al">Het besluit en bijbehorende stukken kunt u per e-mail ontvangen. Stuur een verzoek naar <text:a xlink:href="mailto:vthsdnw@amsterdam.nl?Subject=Dossiernummer Z2023-NW002050" xlink:type="simple">vthsdnw@amsterdam.nl</text:a> en vermeld daarin straatnaam, huisnummer en Zaak- en OLO nummer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 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 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079</text:span><text:line-break/><text:date style:data-style-name="dag" text:fixed="true" text:date-value="2023-08-31"/><text:line-break/><text:date style:data-style-name="jaar" text:fixed="true" text:date-value="2023-08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7079</text:span><text:date style:data-style-name="nicedate" text:fixed="true" text:date-value="2023-08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7079</text:span><text:date style:data-style-name="nicedate" text:fixed="true" text:date-value="2023-08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NW002050</meta:user-defined>
    <meta:user-defined meta:name="DCTERMS.abstract">uitbouw en verplaatsen van een voordeur van een bestaande woonwagen</meta:user-defined>
    <dc:language>nl</dc:language>
    <meta:user-defined meta:name="OVERHEIDop.locatietype/OVERHEIDop.gebiedsmarkering">Punt</meta:user-defined>
    <meta:user-defined meta:name="DC.title">Besluit omgevingsvergunning reguliere procedure Johan Broedeletstraat 20 1064AA Amsterdam</meta:user-defined>
    <meta:user-defined meta:name="DCTERMS.W3CDTF/DCTERMS.available">2023-08-31</meta:user-defined>
    <meta:user-defined meta:name="DCTERMS.W3CDTF/OVERHEIDop.jaargang">2023</meta:user-defined>
    <meta:user-defined meta:name="OVERHEIDop.publicationIssue">377079</meta:user-defined>
    <meta:user-defined meta:name="OVERHEIDop.GmbID/DC.identifier">gmb-2023-377079</meta:user-defined>
    <meta:user-defined meta:name="OVERHEIDop.versieInformatie"/>
  </office:meta>
</office:document-meta>
</file>