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UITVOEREN VAN DIVERSE WERKZAAMHEDEN, BIERUMA OOSTINGWEG TEN ZUIDEN VAN NUMMER 9 (BOS) EN TJAARDA’S LAAN ACHTER NUMMER 98 ORANJEWOU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uitvoeren van diverse werkzaamheden op het perceel bieruma oostingweg ten zuiden van nummer 9 (bos) en tjaarda's laan achter nummer 98 te oranjewoud  </text:p>
            <text:p text:style-name="common-al">(29 augustus 2023)</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77037</text:span><text:line-break/><text:date style:data-style-name="dag" text:fixed="true" text:date-value="2023-08-31"/><text:line-break/><text:date style:data-style-name="jaar" text:fixed="true" text:date-value="2023-08-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7037</text:span><text:date style:data-style-name="nicedate" text:fixed="true" text:date-value="2023-08-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7037</text:span><text:date style:data-style-name="nicedate" text:fixed="true" text:date-value="2023-08-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Lijn</meta:user-defined>
    <meta:user-defined meta:name="OVERHEIDop.locatietype/OVERHEIDop.gebiedsmarkering">Lijn</meta:user-defined>
    <meta:user-defined meta:name="DC.title">VERLENING OMGEVINGSVERGUNNING, HET UITVOEREN VAN DIVERSE WERKZAAMHEDEN, BIERUMA OOSTINGWEG TEN ZUIDEN VAN NUMMER 9 (BOS) EN TJAARDA’S LAAN ACHTER NUMMER 98 ORANJEWOUD</meta:user-defined>
    <meta:user-defined meta:name="DCTERMS.W3CDTF/DCTERMS.available">2023-08-31</meta:user-defined>
    <meta:user-defined meta:name="DCTERMS.W3CDTF/OVERHEIDop.jaargang">2023</meta:user-defined>
    <meta:user-defined meta:name="OVERHEIDop.publicationIssue">377037</meta:user-defined>
    <meta:user-defined meta:name="OVERHEIDop.GmbID/DC.identifier">gmb-2023-377037</meta:user-defined>
    <meta:user-defined meta:name="OVERHEIDop.versieInformatie"/>
  </office:meta>
</office:document-meta>
</file>