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, Zeedistel 54 te De Meern,  HZ_WABO-23-236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distel 54 te De Meern</text:p>
            <text:p text:style-name="common-al">HZ_WABO-23-23668</text:p>
            <text:p text:style-name="common-al">Toelichting: het bouwen van een dakop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732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6732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6732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, Zeedistel 54 te De Meern,  HZ_WABO-23-23668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6732</meta:user-defined>
    <meta:user-defined meta:name="OVERHEIDop.GmbID/DC.identifier">gmb-2023-376732</meta:user-defined>
    <meta:user-defined meta:name="OVERHEIDop.versieInformatie"/>
  </office:meta>
</office:document-meta>
</file>