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(ingediende aanvraag omgevingsvergunning) Tesselschadeplantsoen 28 te Driehuis, gewijzigd bouwen aanbouw en plaatsen dakkapel (achterkant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lsen maken bekend dat zij van de volgende aanvraag voor een omgevingsvergunning de beslistermijn hebben verlengd met 6 weken. De datum van verzending van de verlenging is tussen haakjes vermeld.</text:p>
            <text:p text:style-name="common-al">
            <text:span text:style-name="nadrukvet">Driehuis</text:span>
          </text:p>
            <text:p text:style-name="common-al">Tesselschadeplantsoen 28, gewijzigd bouwen aanbouw en plaatsen dakkapel (achterkant) (24/08/2023) 54600-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75875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875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875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54600-2023 </meta:user-defined>
    <dc:language>nl</dc:language>
    <meta:user-defined meta:name="OVERHEIDop.locatietype/OVERHEIDop.gebiedsmarkering">Adres</meta:user-defined>
    <meta:user-defined meta:name="DC.title">Verlengen beslistermijn (ingediende aanvraag omgevingsvergunning) Tesselschadeplantsoen 28 te Driehuis, gewijzigd bouwen aanbouw en plaatsen dakkapel (achterkant)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5875</meta:user-defined>
    <meta:user-defined meta:name="OVERHEIDop.GmbID/DC.identifier">gmb-2023-375875</meta:user-defined>
    <meta:user-defined meta:name="OVERHEIDop.versieInformatie"/>
  </office:meta>
</office:document-meta>
</file>