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Lepellaan 3 en Plantage Westermanlaan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8 parkeervakken Plantage Lepellaan 3 t/m 6,
 01-09-2023 t/m 08-09-2023, Locatie: Plantage Lepellaan 3 en Plantage Westermanlaan 3</text:p>
            <text:p text:style-name="common-al">Looptijd :01-09-2023 t/m 08-09-2023</text:p>
            <text:p text:style-name="common-al">Verzonden naar aanvrager op: 25-08-2023</text:p>
            <text:p text:style-name="common-al">Kenmerk gemeente: Z/23/22135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2135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60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4560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4560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13524</meta:user-defined>
    <meta:user-defined meta:name="DCTERMS.abstract">TVM 8 parkeervakken Plantage Lepellaan 3 t/m 6, 01-09-2023 t/m 08-09-2023, Plantage Lepellaan 3 en Plantage Westermanlaan 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Plantage Lepellaan 3 en Plantage Westermanlaan 3</meta:user-defined>
    <meta:user-defined meta:name="DCTERMS.W3CDTF/DCTERMS.available">2023-08-29</meta:user-defined>
    <meta:user-defined meta:name="DCTERMS.W3CDTF/OVERHEIDop.jaargang">2023</meta:user-defined>
    <meta:user-defined meta:name="OVERHEIDop.publicationIssue">374560</meta:user-defined>
    <meta:user-defined meta:name="OVERHEIDop.GmbID/DC.identifier">gmb-2023-374560</meta:user-defined>
    <meta:user-defined meta:name="OVERHEIDop.versieInformatie"/>
  </office:meta>
</office:document-meta>
</file>