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paardenstal - Hegewei 11a, 9217VT Nij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Hegewei 11a, 9217VT Nijega, de bouw van een paardenstal, ontvangen: 24 augustus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3780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78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78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0697</meta:user-defined>
    <meta:user-defined meta:name="DCTERMS.abstract">Aanvraag omgevingsvergunning: Hegewei 11a, 9217VT Nijega, de bouw van een paardenstal, ontvangen: 24 augustus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paardenstal - Hegewei 11a, 9217VT Nijega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3780</meta:user-defined>
    <meta:user-defined meta:name="OVERHEIDop.GmbID/DC.identifier">gmb-2023-373780</meta:user-defined>
    <meta:user-defined meta:name="OVERHEIDop.versieInformatie"/>
  </office:meta>
</office:document-meta>
</file>