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tijdelijk tiny house voor maximaal 10 j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Stadskwekerij 46, 7007 CG Doetinchem</text:p>
            <text:p text:style-name="common-al">Omschrijving:  bouwen van een tijdelijk tiny house voor maximaal 10 jaar</text:p>
            <text:p text:style-name="common-al">Dossiernummer:  20230132</text:p>
            <text:p text:style-name="common-al">Datum verzending: 15 augustus 2023</text:p>
            <text:p text:style-name="common-al"/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/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3721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721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721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voor het bouwen van een tijdelijk tiny house voor maximaal 10 jaar</meta:user-defined>
    <meta:user-defined meta:name="DCTERMS.W3CDTF/DCTERMS.available">2023-08-29</meta:user-defined>
    <meta:user-defined meta:name="DCTERMS.W3CDTF/OVERHEIDop.jaargang">2023</meta:user-defined>
    <meta:user-defined meta:name="OVERHEIDop.publicationIssue">373721</meta:user-defined>
    <meta:user-defined meta:name="OVERHEIDop.GmbID/DC.identifier">gmb-2023-373721</meta:user-defined>
    <meta:user-defined meta:name="OVERHEIDop.versieInformatie"/>
  </office:meta>
</office:document-meta>
</file>